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об-отборе-и-приеме-на-обучение-в-военный-ордена-жукова-унииверситет-радиоэлектроники"/>ИНФОРМИРОВАНИЕ ОБ ОТБОРЕ И ПРИЕМЕ НА ОБУЧЕНИЕ В ВОЕННЫЙ ОРДЕНА ЖУКОВА УНИИВЕРСИТЕТ РАДИОЭЛЕКТРОНИКИ<text:bookmark-end text:name="информирование-об-отборе-и-приеме-на-обучение-в-военный-ордена-жукова-унииверситет-радиоэлектроники"/></text:h>
      <text:p text:style-name="First_20_paragraph">01.04.2022</text:p>
      <text:p text:style-name="Text_20_body">Военный ордена Жукова университет радиоэлектроники проводит отбор граждан, в соответствии с приказом Министра обороны Российской Федерации от 07 апреля 2015 года №185 «Об утверждении Порядка и условий приема в образовательные организации высшего образования, находящиеся в ведении Министерства обороны Российской Федерации» на 2022 учебный год.</text:p>
      <text:p text:style-name="Text_20_body">Университет готовит офицеров с высшим образованием по программам с полной военно - специальной подготовкой, срок обучения - 5 лет и прапорщиков со средним профессиональным образованием по программам со средней военно - специальной подготовкой, срок обучения - 2 года 10 месяцев.</text:p>
      <text:p text:style-name="Text_20_body">Для курсантов, обучающихся по программе с полной военно - специальной подготовкой, предусмотрено получение дополнительного образования:</text:p>
      <text:p text:style-name="Text_20_body">переводчик в сфере профессиональной коммуникации (по одному из семи иностранных языков: английскому, немецкому, испанскому, китайскому, арабскому, персидскому, турецкому);</text:p>
      <text:p text:style-name="Text_20_body">водитель транспортных средств категории «С».</text:p>
      <text:p text:style-name="Text_20_body">Прием на обучение в качестве курсантов в Университет осуществляется на конкурсной основе в соответствии с требованиями, установленными законодательством Российской Федерации для граждан, поступающих на военную службу по контракту. Правила приема и дополнительная информация об университете размещена на сайте образовательной организации.</text:p>
      <text:p text:style-name="Text_20_body">Контактная информация Военный ордена Жукова университет радиоэлектроники:</text:p>
      <text:p text:style-name="Text_20_body">1. Телефон справочно - консультационной службы по вопросам поступления: 8 (8202) 67-333-36;</text:p>
      <text:p text:style-name="Text_20_body">2. Сайт университета: <text:a xlink:type="simple" xlink:href="http://www.chvviure.mil.ru" office:name=""><text:span text:style-name="Definition">www.chvviure.mil.ru</text:span></text:a>.</text:p>
      <text:p text:style-name="Text_20_body"><text:line-break/></text:p>
      <text:p text:style-name="Text_20_body">Адрес страницы: <text:a xlink:type="simple" xlink:href="http://bogorodskoe.mos.ru/security_and_law_and_order/bezopasnost/detail/10724266.html" office:name=""><text:span text:style-name="Definition">http://bogorodskoe.mos.ru/security_and_law_and_order/bezopasnost/detail/1072426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7:46Z</meta:creation-date>
    <dc:date>2023-08-22T19:57:46Z</dc:date>
  </office:meta>
</office:document-meta>
</file>