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ирование-о-порядке-отбора-и-приема-граждан-на-учебу-в-военный-учебно---научный-центр-военно-морского-флота-военно-морская-академия-имени-адмирала-флота-советского-союза-н.-г.-кузнецова"/>ИНФОРМИРОВАНИЕ О ПОРЯДКЕ ОТБОРА И ПРИЕМА ГРАЖДАН НА УЧЕБУ В ВОЕННЫЙ УЧЕБНО - НАУЧНЫЙ ЦЕНТР ВОЕННО МОРСКОГО ФЛОТА «ВОЕННО – МОРСКАЯ АКАДЕМИЯ ИМЕНИ АДМИРАЛА ФЛОТА СОВЕТСКОГО СОЮЗА Н. Г. КУЗНЕЦОВА»<text:bookmark-end text:name="информирование-о-порядке-отбора-и-приема-граждан-на-учебу-в-военный-учебно---научный-центр-военно-морского-флота-военно-морская-академия-имени-адмирала-флота-советского-союза-н.-г.-кузнецова"/></text:h>
      <text:p text:style-name="First_20_paragraph">01.04.2022</text:p>
      <text:p text:style-name="Text_20_body">В целях выполнения приказа Министра обороны Российской Федерации от 07 апреля 2015 года №185 «Об утверждении Порядка и условий приема в образовательные организации высшего образования, находящиеся в ведении Министерства обороны Российской Федерации» на 2022 год происходит отбор граждан в образовательно - научный комплекс военного учебно - научного центра военно - морского флота «Военно - морская академия имени Адмирала Флота Советского Союза Н. Г. Кузнецова», в состав которой входят три военно - морских института:</text:p>
      <text:p text:style-name="Text_20_body">1. Военно - морской институт - морской корпус Петра Великого военного учебно - научного центра военно - морского флота «Военно - морская академия имени Адмирала Флота Советского Союза Н. Г. Кузнецова» Санкт - Петербург.</text:p>
      <text:p text:style-name="Text_20_body">Адрес: 199034, Санкт - Петербург, набережная Лейтенанта Шмидта, дом 17. Телефон контактный: 8 (812) 408 - 95 - 75.</text:p>
      <text:p text:style-name="Text_20_body">2. Военно - морской политехнический институт - высшее военно - морское инженерное училище военного учебно - научного центра военно - морского флота «Военно - морская академия имени Адмирала Флота Советского Союза Н. Г. Кузнецова» Санкт - Петербург, город Пушкин.</text:p>
      <text:p text:style-name="Text_20_body">Адрес: 96604, Санкт - Петербург, город Пушкин, Кадетский бульвар, дом 1. Телефон контактный: 8 (812) 465 - 27- 00.</text:p>
      <text:p text:style-name="Text_20_body">3. Филиал военного учебно - научного центра военно - морского флота «Военно - морская академия имени Адмирала Флота Советского Союза Н. Г. Кузнецова» в Калининграде - Балтийское высшее военно - морское училище.</text:p>
      <text:p text:style-name="Text_20_body">Адрес: 236036, Калининград, Советский проспект, дом 82. Телефон контактный: 8 (4012) 21-54-78.</text:p>
      <text:p text:style-name="Text_20_body">Профессиональный отбор кандидатов в учебное заведение включает:</text:p>
      <text:p text:style-name="Text_20_body">Определение годности кандидатов по состоянию здоровья;</text:p>
      <text:p text:style-name="Text_20_body">Профессиональный психологический отбор;</text:p>
      <text:p text:style-name="Text_20_body">Оценка уровня общеобразовательной подготовленности;</text:p>
      <text:p text:style-name="Text_20_body">Оценку уровня физической подготовленности. Информация об образовательных организациях размещена на сайте Министерства обороны Российской Федерации в по адресу: <text:a xlink:type="simple" xlink:href="www.vma.mil.ru" office:name=""><text:span text:style-name="Definition">www.vma.mil.ru</text:span></text:a>.</text:p>
      <text:p text:style-name="Text_20_body"><text:line-break/></text:p>
      <text:p text:style-name="Text_20_body">Адрес страницы: <text:a xlink:type="simple" xlink:href="http://bogorodskoe.mos.ru/security_and_law_and_order/bezopasnost/detail/10724335.html" office:name=""><text:span text:style-name="Definition">http://bogorodskoe.mos.ru/security_and_law_and_order/bezopasnost/detail/1072433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9:57:31Z</meta:creation-date>
    <dc:date>2023-08-22T19:57:31Z</dc:date>
  </office:meta>
</office:document-meta>
</file>