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клонной-горе-возле-музея-победы-30-мая-2022-года-прошел-традиционный-парад-кадетов-не-прервется-связь-поколений"/>На Поклонной горе возле Музея Победы 30 мая 2022 года прошел традиционный парад кадетов «Не прервется связь поколений»<text:bookmark-end text:name="на-поклонной-горе-возле-музея-победы-30-мая-2022-года-прошел-традиционный-парад-кадетов-не-прервется-связь-поколений"/></text:h>
      <text:p text:style-name="First_20_paragraph">16.06.2022</text:p>
      <text:p text:style-name="Text_20_body">В рамках мероприятия парада кадетов «Не прервется связь поколений» в Центральном музее Великой Отечественной войны 1941-1945 годов (Москва) прошла встреча с юнармейцами, учащимися кадетских корпусов и представителями образовательных организаций Министерства обороны Российской Федерации.<text:line-break/></text:p>
      <text:p text:style-name="Text_20_body">Присутствовали представители: Федерального государственного казенного военного образовательного учреждения высшего образования «Военная академия радиационной, химической и биологической защиты имени маршала Советского Союза Тимошенко С. К.»; Федерального государственного казенного военного образовательного учреждения высшего образования «Краснодарское высшее военное училище имени генерала армии Штеменко С. М.»;</text:p>
      <text:p text:style-name="Text_20_body"><text:line-break/>Федерального государственного казенного военного образовательного учреждения высшего образования «Череповецкое высшее военное инженерное училище радиоэлектроники»;</text:p>
      <text:p text:style-name="Text_20_body">Федерального государственного казенного военного образовательного учреждения высшего образования</text:p>
      <text:p text:style-name="Text_20_body"><text:line-break/>«Новосибирское высшее военное командное училище», руководство военного комиссариата города Москвы, сотрудники районных отделов военного комиссариата города Москвы, а также представители других учебных учреждений и различных подразделений Министерства обороны Российской Федерации.</text:p>
      <text:p text:style-name="Text_20_body">Молодое поколение с интересом изучало возможности образовательных учреждений высшего и среднего образования Министерства обороны Российской Федерации, ребята знакомились с порядком отбора и поступления, предлагаемыми специальност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10873709.html" office:name=""><text:span text:style-name="Definition">http://bogorodskoe.mos.ru/security_and_law_and_order/bezopasnost/detail/1087370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9T09:32:05Z</meta:creation-date>
    <dc:date>2023-07-29T09:32:05Z</dc:date>
  </office:meta>
</office:document-meta>
</file>