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атура-вао-г.-москвы-разъясняет-уголовная-ответственность-за-незаконное-изготовление-оружия"/>Прокуратура ВАО г. Москвы разъясняет: уголовная ответственность за незаконное изготовление оружия<text:bookmark-end text:name="прокуратура-вао-г.-москвы-разъясняет-уголовная-ответственность-за-незаконное-изготовление-оружия"/></text:h>
      <text:p text:style-name="First_20_paragraph">14.10.2022</text:p>
      <text:p text:style-name="Text_20_body">Статьей 223 УК РФ предусмотрена уголовная ответственность за незаконные изготовление, переделку или ремонт огнестрельного оружия, его основных частей (за исключением огнестрельного оружия ограниченного поражения), а равно незаконное изготовление боеприпасов к огнестрельному оружию. Эти деяния наказываются лишением свободы на срок от четырех до шести лет со штрафом в размере от ста тысяч до двухсот тысяч рублей или в размере заработной платы или иного дохода осужденного за период от шести месяцев до одного года.</text:p>
      <text:p text:style-name="Text_20_body">Те же деяния, совершенные группой лиц по предварительному сговору, наказываются лишением свободы на срок от шести до восьми лет со штрафом в размере от двухсот тысяч до трехсот тысяч рублей или в размере заработной платы или иного дохода осужденного за период от одного года до двух лет.</text:p>
      <text:p text:style-name="Text_20_body">Деяния, , совершенные организованной группой, наказываются лишением свободы на срок от восьми до десяти лет со штрафом в размере от трехсот тысяч до пятисот тысяч рублей или в размере заработной платы или иного дохода осужденного за период от двух до трех лет.</text:p>
      <text:p text:style-name="Text_20_body">Незаконные изготовление, переделка или ремонт огнестрельного оружия ограниченного поражения либо незаконное изготовление газового оружия, пневматического оружия с дульной энергией свыше 7,5 Дж, холодного оружия, метательного оружия, патронов к огнестрельному оружию ограниченного поражения либо газовому оружию наказывается обязательными работами на срок до четырехсот восьмидесяти часов, либо исправительными работами на срок от одного года до двух лет, либо ограничением свободы на срок до двух лет, либо лишением свободы на срок до двух лет со штрафом в размере от пятидесяти тысяч до восьмидесяти тысяч рублей или в размере заработной платы или иного дохода осужденного за период до шести месяцев либо без такового.</text:p>
      <text:p text:style-name="Text_20_body">Лицо, добровольно сдавшее указанные предметы, освобождается от уголовной ответственности по данной статье.</text:p>
      <text:p text:style-name="Text_20_body"><text:line-break/></text:p>
      <text:p text:style-name="Text_20_body">Адрес страницы: <text:a xlink:type="simple" xlink:href="http://bogorodskoe.mos.ru/security_and_law_and_order/bezopasnost/detail/11114998.html" office:name=""><text:span text:style-name="Definition">http://bogorodskoe.mos.ru/security_and_law_and_order/bezopasnost/detail/11114998.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23:03:47Z</meta:creation-date>
    <dc:date>2023-08-22T23:03:47Z</dc:date>
  </office:meta>
</office:document-meta>
</file>