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атура-вао-г.-москвы-разъясняет-правовое-регулирование-отношений-возникающих-в-связи-с-установлением-осуществлением-и-прекращением-опеки-и-попечительства"/>Прокуратура ВАО г. Москвы разъясняет: правовое регулирование отношений, возникающих в связи с установлением, осуществлением и прекращением опеки и попечительства<text:bookmark-end text:name="прокуратура-вао-г.-москвы-разъясняет-правовое-регулирование-отношений-возникающих-в-связи-с-установлением-осуществлением-и-прекращением-опеки-и-попечительства"/></text:h>
      <text:p text:style-name="First_20_paragraph">31.01.2023</text:p>
      <text:p text:style-name="Text_20_body">Отношения, возникающие в связи с установлением, осуществлением и прекращением опеки и попечительства, регулируются Гражданским кодексом Российской Федерации, Федеральным законом от 24.04.2008 № 48-ФЗ «Об опеке и попечительстве» и принимаемыми в соответствии с ними иными нормативными правовыми актами Российской Федерации.</text:p>
      <text:p text:style-name="Text_20_body">Особенности установления, осуществления и прекращения опеки и попечительства над несовершеннолетними гражданами определяются Семейным кодексом Российской Федерации и иными нормативными правовыми актами, содержащими нормы семейного права.</text:p>
      <text:p text:style-name="Text_20_body">Отношения, указанные в части 1 ст. 3 Федерального закона от 24.04.2008 № 48-ФЗ «Об опеке и попечительстве», регулируются законами субъектов Российской Федерации по вопросам, отнесенным к их ведению Федеральным законом. Отношения, указанные в части 2 ст. 3 Федерального закона, регулируются законами субъектов Российской Федерации по вопросам, отнесенным к их ведению Федеральным законом, и по вопросам, не урегулированным непосредственно Федеральным законом. Нормы, которые регулируют отношения, возникающие в связи с установлением, осуществлением и прекращением опеки и попечительства, и содержатся в законах субъектов Российской Федерации, не должны противоречить Федеральному закону.</text:p>
      <text:p text:style-name="Text_20_body">Если международным договором Российской Федерации установлены иные правила, чем те, которые предусмотрены Федеральным законом, применяются правила международного договора.</text:p>
      <text:p text:style-name="Text_20_body">Решения межгосударственных органов, принятые на основании положений международных договоров Российской Федерации в их истолковании, противоречащем Конституции Российской Федерации, не подлежат исполнению в Российской Федерации. Такое противоречие может быть установлено в порядке, определенном федеральным конституционным законом.</text:p>
      <text:p text:style-name="Text_20_body"><text:line-break/></text:p>
      <text:p text:style-name="Text_20_body">Адрес страницы: <text:a xlink:type="simple" xlink:href="http://bogorodskoe.mos.ru/security_and_law_and_order/bezopasnost/detail/11376989.html" office:name=""><text:span text:style-name="Definition">http://bogorodskoe.mos.ru/security_and_law_and_order/bezopasnost/detail/11376989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23:01:58Z</meta:creation-date>
    <dc:date>2023-08-22T23:01:58Z</dc:date>
  </office:meta>
</office:document-meta>
</file>