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вао-г.-москвы-разъясняет-основные-государственные-гарантии-по-оплате-труда-работников"/>Прокуратура ВАО г. Москвы разъясняет: основные государственные гарантии по оплате труда работников<text:bookmark-end text:name="прокуратура-вао-г.-москвы-разъясняет-основные-государственные-гарантии-по-оплате-труда-работников"/></text:h>
      <text:p text:style-name="First_20_paragraph">31.01.2023</text:p>
      <text:p text:style-name="Text_20_body">В систему основных государственных гарантий по оплате труда работников включаются: величина минимального размера оплаты труда в Российской Федерации; меры, обеспечивающие повышение уровня реального содержания заработной платы; ограничение перечня оснований и размеров удержаний из заработной платы по распоряжению работодателя, а также размеров налогообложения доходов от заработной платы; ограничение оплаты труда в натуральной форме; обеспечение получения работником заработной платы в случае прекращения деятельности работодателя и его неплатежеспособности в соответствии с федеральными законами; федеральный государственный контроль (надзор) за соблюдением трудового законодательства и иных нормативных правовых актов, содержащих нормы трудового права, включающий в себя проведение проверок полноты и своевременности выплаты заработной платы и реализации государственных гарантий по оплате труда; ответственность работодателей за нарушение требований, установленных трудовым законодательством и иными нормативными правовыми актами, содержащими нормы трудового права, коллективными договорами, соглашениями; сроки и очередность выплаты заработной платы.</text:p>
      <text:p text:style-name="Text_20_body"><text:line-break/></text:p>
      <text:p text:style-name="Text_20_body">Адрес страницы: <text:a xlink:type="simple" xlink:href="http://bogorodskoe.mos.ru/security_and_law_and_order/detail/11376995.html" office:name=""><text:span text:style-name="Definition">http://bogorodskoe.mos.ru/security_and_law_and_order/detail/1137699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6T20:51:23Z</meta:creation-date>
    <dc:date>2023-08-06T20:51:23Z</dc:date>
  </office:meta>
</office:document-meta>
</file>