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вао-г.-москвы-разъясняет-административная-ответственность-несовершеннолетних"/>Прокуратура ВАО г. Москвы разъясняет: административная ответственность несовершеннолетних<text:bookmark-end text:name="прокуратура-вао-г.-москвы-разъясняет-административная-ответственность-несовершеннолетних"/></text:h>
      <text:p text:style-name="First_20_paragraph">31.01.2023</text:p>
      <text:p text:style-name="Text_20_body">Административной ответственности подлежит лицо, достигшее к моменту совершения административного правонарушения возраста шестнадцати лет.</text:p>
      <text:p text:style-name="Text_20_body">С учетом конкретных обстоятельств дела и данных о лице, совершившем административное правонарушение в возрасте от шестнадцати до восемнадцати лет, комиссией по делам несовершеннолетних и защите их прав указанное лицо может быть освобождено от административной ответственности с применением к нему меры воздействия, предусмотренной федеральным законодательством о защите прав несовершеннолетних.</text:p>
      <text:p text:style-name="Text_20_body">При этом, административный арест не может применяться к лицам, не достигшим возраста восемнадцати лет.</text:p>
      <text:p text:style-name="Text_20_body">Также обстоятельством, смягчающим административную ответственность, признается совершение административного правонарушения несовершеннолетним.</text:p>
      <text:p text:style-name="Text_20_body">Несовершеннолетнее лицо, в отношении которого ведется производство по делу об административном правонарушении, может быть удалено на время рассмотрения обстоятельств дела, обсуждение которых может оказать отрицательное влияние на указанное лицо.</text:p>
      <text:p text:style-name="Text_20_body"><text:line-break/></text:p>
      <text:p text:style-name="Text_20_body">Адрес страницы: <text:a xlink:type="simple" xlink:href="http://bogorodskoe.mos.ru/security_and_law_and_order/detail/11377007.html" office:name=""><text:span text:style-name="Definition">http://bogorodskoe.mos.ru/security_and_law_and_order/detail/1137700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6T20:41:29Z</meta:creation-date>
    <dc:date>2023-08-06T20:41:29Z</dc:date>
  </office:meta>
</office:document-meta>
</file>