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вао-г.-москвы-разъясняет-взаимодействие-работодателя-и-работника-посредством-электронного-документооборота"/>Прокуратура ВАО г. Москвы разъясняет: взаимодействие работодателя и работника посредством электронного документооборота<text:bookmark-end text:name="прокуратура-вао-г.-москвы-разъясняет-взаимодействие-работодателя-и-работника-посредством-электронного-документооборота"/></text:h>
      <text:p text:style-name="First_20_paragraph">31.01.2023</text:p>
      <text:p text:style-name="Text_20_body">При заключении трудовых договоров, договоров о материальной ответственности, ученических договоров, договоров на получение образования без отрыва или с отрывом от работы, при внесении в них изменений, а также при подписании приказа (распоряжения) о применении дисциплинарного взыскания, уведомлении об изменении определенных сторонами условий трудового договора посредством информационной системы работодателя работодателем используется усиленная квалифицированная электронная подпись.</text:p>
      <text:p text:style-name="Text_20_body">В случаях, установленных настоящей статьей, работодателем и работником может использоваться усиленная неквалифицированная электронная подпись, сертификат ключа проверки которой создан и используется в инфраструктуре, обеспечивающей информационно-технологическое взаимодействие информационных систем, используемых для предоставления государственных и муниципальных услуг в электронной форме, в установленном Правительством Российской Федерации порядке (далее для целей настоящей статьи - усиленная неквалифицированная электронная подпись, выданная с использованием инфраструктуры электронного правительства).</text:p>
      <text:p text:style-name="Text_20_body">При подписании иных, чем указанные в части первой настоящей статьи, электронных документов посредством информационной системы работодателя работодателем могут использоваться: усиленная квалифицированная электронная подпись; усиленная неквалифицированная электронная подпись, порядок проверки которой определяется соглашением сторон трудового договора; усиленная неквалифицированная электронная подпись, выданная с использованием инфраструктуры электронного правительства.</text:p>
      <text:p text:style-name="Text_20_body">При заключении трудового договора, договора о материальной ответственности, ученического договора, договора на получение образования без отрыва или с отрывом от работы, при внесении в них изменений, при подписании согласия на перевод, заявления об увольнении, отзыве заявления об увольнении, а также при ознакомлении с уведомлением об изменении определенных сторонами условий трудового договора, приказом (распоряжением) о применении дисциплинарного взыскания посредством информационной системы работодателя работником могут использоваться: усиленная квалифицированная электронная подпись; усиленная неквалифицированная электронная подпись, порядок проверки которой определяется соглашением сторон трудового договора; усиленная неквалифицированная электронная подпись, выданная с использованием инфраструктуры электронного правительства.</text:p>
      <text:p text:style-name="Text_20_body"><text:line-break/></text:p>
      <text:p text:style-name="Text_20_body">Адрес страницы: <text:a xlink:type="simple" xlink:href="http://bogorodskoe.mos.ru/security_and_law_and_order/bezopasnost/detail/11377009.html" office:name=""><text:span text:style-name="Definition">http://bogorodskoe.mos.ru/security_and_law_and_order/bezopasnost/detail/11377009.html</text:span></text:a></text:p>
      <text:p text:style-name="Text_20_body"><text:a xlink:type="simple" xlink:href="http://bogorodskoe.mos.ru" office:name=""><text:span text:style-name="Definition">Управа района Богородск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22T23:01:44Z</meta:creation-date>
    <dc:date>2023-08-22T23:01:44Z</dc:date>
  </office:meta>
</office:document-meta>
</file>