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что-для-работников-кто-ухаживает-за-детьми-инвалидами-предоставят-до-24-дополнительных-оплачиваемых-выходных-дней"/>Преображенский межрайонный прокурор разъясняет, что для работников, кто ухаживает за детьми-инвалидами, предоставят до 24 дополнительных оплачиваемых выходных дней<text:bookmark-end text:name="преображенский-межрайонный-прокурор-разъясняет-что-для-работников-кто-ухаживает-за-детьми-инвалидами-предоставят-до-24-дополнительных-оплачиваемых-выходных-дней"/></text:h>
      <text:p text:style-name="First_20_paragraph">22.03.2023</text:p>
      <text:p text:style-name="Text_20_body">Статьей 262 Трудового кодекса РФ закреплено право на дополнительные выходные дни лицам, осуществляющим уход за детьми-инвалидами.</text:p>
      <text:p text:style-name="Text_20_body">Одному из родителей (опекуну, попечителю) для ухода за детьми-инвалидами по его письменному заявлению предоставляются 4 дополнительных оплачиваемых выходных дня в месяц, которые могут быть использованы одним из указанных лиц либо разделены ими между собой по их усмотрению. Оплата каждого дополнительного выходного дня производится в размере среднего заработка.</text:p>
      <text:p text:style-name="Text_20_body">Порядок предоставления указанных дополнительных оплачиваемых выходных дней устанавливается Постановлением Правительства РФ от 13.10.2014 № 1048. Дополнительные оплачиваемые выходные дни не предоставляются родителю (опекуну, попечителю) в период его очередного ежегодного оплачиваемого отпуска, отпуска без сохранения заработной платы, отпуска по уходу за ребенком до достижения им возраста 3 лет. При этом у другого родителя (опекуна, попечителя) сохраняется право на 4 дополнительных оплачиваемых выходных дня. При наличии в семье более одного ребенка-инвалида количество предоставляемых в календарном месяце дополнительных оплачиваемых выходных дней не увеличивается.</text:p>
      <text:p text:style-name="Text_20_body">Федеральным законом от 05.12.2022 № 491-ФЗ внесены изменения в статью 262 Трудового кодекса Российской Федерации, согласно которым однократно в течение календарного года допускается использование до 24 дополнительных оплачиваемых выходных дней подряд в пределах общего количества неиспользованных дополнительных оплачиваемых выходных дней, право на получение которых имеет один из родителей (опекун, попечитель) в данном календарном году.</text:p>
      <text:p text:style-name="Text_20_body">График предоставления указанных дней в случае использования более четырех дополнительных оплачиваемых дней подряд согласовывается работником с работодателем.</text:p>
      <text:p text:style-name="Text_20_body">Изменения вступят в силу с 1 сентября 2023 года.</text:p>
      <text:p text:style-name="Text_20_body"><text:line-break/></text:p>
      <text:p text:style-name="Text_20_body">Адрес страницы: <text:a xlink:type="simple" xlink:href="http://bogorodskoe.mos.ru/security_and_law_and_order/bezopasnost/detail/11480697.html" office:name=""><text:span text:style-name="Definition">http://bogorodskoe.mos.ru/security_and_law_and_order/bezopasnost/detail/1148069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3:01:37Z</meta:creation-date>
    <dc:date>2023-08-22T23:01:37Z</dc:date>
  </office:meta>
</office:document-meta>
</file>