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ображенский-межрайонный-прокурор-разъясняет-что-обязанность-по-предотвращению-и-урегулированию-конфликта-интересов"/>Преображенский межрайонный прокурор разъясняет, что обязанность по предотвращению и урегулированию конфликта интересов<text:bookmark-end text:name="преображенский-межрайонный-прокурор-разъясняет-что-обязанность-по-предотвращению-и-урегулированию-конфликта-интересов"/></text:h>
      <text:p text:style-name="First_20_paragraph">22.03.2023</text:p>
      <text:p text:style-name="Text_20_body">В соответствии со ст.ст. 10, 11 Федерального закона от 25.12.2008 № 273-ФЗ «О противодействии коррупции» должностное лицо обязано принимать меры по недопущению любой возможности возникновения конфликта интересов, в связи с чем должно в порядке, определенном представителем нанимателя (работодателем), уведомить о возникшем конфликте интересов или о возможности его возникновения, как только ему станет об этом известно.</text:p>
      <text:p text:style-name="Text_20_body">При этом непринятие таких мер влечет за собой увольнение указанного лица.</text:p>
      <text:p text:style-name="Text_20_body">Под конфликтом интересов понимается ситуация, при которой личная заинтересованность (прямая или косвенная) лица, замещающего должность, замещение которой предусматривает обязанность принимать меры по предотвращению и урегулированию конфликта интересов, влияет или может повлиять на надлежащее, объективное и беспристрастное исполнение им должностных (служебных) обязанностей (осуществление полномочий).</text:p>
      <text:p text:style-name="Text_20_body">При установлении факта наличия конфликта интересов при осуществлении совместной трудовой деятельности близкими родственниками следует руководствоваться письмом Министерства труда и социальной защиты Российской Федерации от 16.05.2017 № 18-2/В-297 «О применении отдельных положений постановления Правительства Российской Федерации от 05.07.2013», где, в частности, указано, что запрет на совместную работу родственников и свойственников распространяется на работников, при условии, что данные работники являются близкими родственниками или свойственниками, замещают должности руководителя, главного бухгалтера или иные должности, связанные с осуществлением финансово-хозяйственных полномочий в одной организации в условиях непосредственной подчиненности или подконтрольности одного из них другому.</text:p>
      <text:p text:style-name="Text_20_body"><text:line-break/></text:p>
      <text:p text:style-name="Text_20_body">Адрес страницы: <text:a xlink:type="simple" xlink:href="http://bogorodskoe.mos.ru/security_and_law_and_order/bezopasnost/detail/11480714.html" office:name=""><text:span text:style-name="Definition">http://bogorodskoe.mos.ru/security_and_law_and_order/bezopasnost/detail/11480714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3:01:35Z</meta:creation-date>
    <dc:date>2023-08-22T23:01:35Z</dc:date>
  </office:meta>
</office:document-meta>
</file>