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закреплена-обязанность-работодателей-оплачивать-проезд-вахтовиков-до-места-работы-и-обратно"/>Преображенский межрайонный прокурор разъясняет, что закреплена обязанность работодателей оплачивать проезд вахтовиков до места работы и обратно<text:bookmark-end text:name="преображенский-межрайонный-прокурор-разъясняет-что-закреплена-обязанность-работодателей-оплачивать-проезд-вахтовиков-до-места-работы-и-обратно"/></text:h>
      <text:p text:style-name="First_20_paragraph">22.03.2023</text:p>
      <text:p text:style-name="Text_20_body">Вахтовый метод – особая форма осуществления трудового процесса вне места постоянного проживания работников, когда не может быть обеспечено ежедневное их возвращение к месту постоянного проживания. Вахтой считается общий период, включающий время выполнения работ на объекте и время междусменного отдыха. Продолжительность вахты не должна превышать одного месяца. В исключительных случаях на отдельных объектах продолжительность вахты может быть увеличена работодателем до трех месяцев с учетом мнения выборного органа первичной профсоюзной организации.</text:p>
      <text:p text:style-name="Text_20_body">К работам, выполняемым вахтовым методом, не могут привлекаться работники в возрасте до 18 лет, беременные женщины и женщины, имеющие детей в возрасте до 3 лет, а также лица, имеющие противопоказания к выполнению работ вахтовым методом в соответствии с медицинским заключением.</text:p>
      <text:p text:style-name="Text_20_body">Статьей 302 Трудового кодекса РФ закреплены гарантии и компенсации лицам, работающим вахтовым методом. К ним отнесены: надбавка за вахтовый метод работы, районный коэффициент и процентные надбавки к заработной плате, дополнительный оплачиваемый отпуск и др. Федеральным законом от 19.12.2022 № 545-ФЗ в ст. 302 Трудового кодекса РФ внесены изменения, согласно которым закреплена обязанность работодателей оплачивать проезд вахтовиков до места работы и обратно.</text:p>
      <text:p text:style-name="Text_20_body">Начиная с 01.03.2023 доставка вахтовиков от места нахождения работодателя или пункта сбора до места выполнения работы и обратно осуществляется за счет средств работодателя.</text:p>
      <text:p text:style-name="Text_20_body">Работодатель может компенсировать работнику, работающему вахтовым методом, расходы на оплату стоимости его проезда от места жительства до места нахождения работодателя или пункта сбора. Размер и порядок компенсации устанавливаются коллективным договором, локальным нормативным актом, принимаемым с учетом мнения выборного органа первичной профсоюзной организации, трудовым договором.</text:p>
      <text:p text:style-name="Text_20_body"><text:line-break/></text:p>
      <text:p text:style-name="Text_20_body">Адрес страницы: <text:a xlink:type="simple" xlink:href="http://bogorodskoe.mos.ru/security_and_law_and_order/detail/11480717.html" office:name=""><text:span text:style-name="Definition">http://bogorodskoe.mos.ru/security_and_law_and_order/detail/1148071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13:14:08Z</meta:creation-date>
    <dc:date>2023-05-28T13:14:08Z</dc:date>
  </office:meta>
</office:document-meta>
</file>