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должника-привлекут-к-административной-ответственности-за-нарушение-законодательства-об-исполнительном-производстве"/>Преображенский межрайонный прокурор разъясняет, что должника привлекут к административной ответственности за нарушение законодательства об исполнительном производстве<text:bookmark-end text:name="преображенский-межрайонный-прокурор-разъясняет-что-должника-привлекут-к-административной-ответственности-за-нарушение-законодательства-об-исполнительном-производстве"/></text:h>
      <text:p text:style-name="First_20_paragraph">22.03.2023</text:p>
      <text:p text:style-name="Text_20_body">Согласно законодательству об исполнительном производстве законные требования судебного пристава-исполнителя обязательны для всех государственных органов, органов местного самоуправления, граждан и организаций и подлежат неукоснительному выполнению на всей территории Российской Федерации.</text:p>
      <text:p text:style-name="Text_20_body">Невыполнение законных требований судебного пристава-исполнителя, а также воспрепятствование осуществлению судебным приставом-исполнителем функций по исполнению судебных актов, актов других органов и должностных лиц влекут ответственность, предусмотренную законодательством Российской Федерации.</text:p>
      <text:p text:style-name="Text_20_body">Так, сторона исполнительного производства – должник, подлежит привлечению к административной ответственности по части 1 статьи 17.14 Кодекса Российской Федерации об административных правонарушениях в случае совершения нарушений:</text:p>
      <text:list text:style-name="L1">
        <text:list-item>
          <text:p text:style-name="P1">законодательства об исполнительном производстве, выразившееся в невыполнении законных требований судебного пристава-исполнителя;</text:p>
        </text:list-item>
        <text:list-item>
          <text:p text:style-name="P1">представлении недостоверных сведений о своих правах на имущество;</text:p>
        </text:list-item>
        <text:list-item>
          <text:p text:style-name="P1">несообщении об увольнении с работы, о новом месте работы, учебы, месте получения пенсии, иных доходов или месте жительства.</text:p>
        </text:list-item>
      </text:list>
      <text:p text:style-name="First_20_paragraph">Нарушение закона в данной сфере влечет наложение административного штрафа: на граждан в размере от 1 до 2500 рублей: на должностных лиц от 10000 до 20000 рублей; на юридических лиц от 30000 до 100000 рублей.</text:p>
      <text:p text:style-name="Text_20_body"><text:line-break/></text:p>
      <text:p text:style-name="Text_20_body">Адрес страницы: <text:a xlink:type="simple" xlink:href="http://bogorodskoe.mos.ru/security_and_law_and_order/bezopasnost/detail/11480721.html" office:name=""><text:span text:style-name="Definition">http://bogorodskoe.mos.ru/security_and_law_and_order/bezopasnost/detail/1148072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26Z</meta:creation-date>
    <dc:date>2023-08-22T23:01:26Z</dc:date>
  </office:meta>
</office:document-meta>
</file>