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работодатель-обязан-установить-неполное-рабочее-время-по-требованию-сотрудников-перечень-которых-определен-трудовым-законодательством"/>Преображенский межрайонный прокурор разъясняет, что работодатель обязан установить неполное рабочее время по требованию сотрудников, перечень которых определен трудовым законодательством<text:bookmark-end text:name="преображенский-межрайонный-прокурор-разъясняет-что-работодатель-обязан-установить-неполное-рабочее-время-по-требованию-сотрудников-перечень-которых-определен-трудовым-законодательством"/></text:h>
      <text:p text:style-name="First_20_paragraph">22.03.2023</text:p>
      <text:p text:style-name="Text_20_body">Неполное рабочее время представляет собой работу в течение времени, уменьшенного по сравнению с полным рабочим временем, установленным работнику в пределах рабочего дня, смены или рабочей недели.</text:p>
      <text:p text:style-name="Text_20_body">Работодатель обязан установить неполное рабочее время следующим работникам по их просьбе:</text:p>
      <text:p text:style-name="Text_20_body">- беременной женщине;</text:p>
      <text:p text:style-name="Text_20_body">- одному из родителей (опекуну, попечителю), имеющему ребенка в возрасте до 14 лет;</text:p>
      <text:p text:style-name="Text_20_body">- одному из родителей (опекуну, попечителю), имеющему ребенка-инвалида в возрасте до 18 лет;</text:p>
      <text:p text:style-name="Text_20_body">- работнику, осуществляющему уход за больным членом семьи на основании медицинского заключения, выданного в установленном порядке.</text:p>
      <text:p text:style-name="Text_20_body">Работа в режиме неполного рабочего времени оплачивается пропорционально отработанному времени или в зависимости от выполненного объема работы.</text:p>
      <text:p text:style-name="Text_20_body">Важно учесть, что работа на условиях неполного рабочего времени не ограничивает право сотрудника на ежегодный основной оплачиваемый отпуск и другие виды отпусков, исчисление трудового стажа и других трудовых прав.</text:p>
      <text:p text:style-name="Text_20_body"><text:line-break/></text:p>
      <text:p text:style-name="Text_20_body">Адрес страницы: <text:a xlink:type="simple" xlink:href="http://bogorodskoe.mos.ru/security_and_law_and_order/bezopasnost/detail/11480725.html" office:name=""><text:span text:style-name="Definition">http://bogorodskoe.mos.ru/security_and_law_and_order/bezopasnost/detail/1148072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8:45:02Z</meta:creation-date>
    <dc:date>2023-06-24T08:45:02Z</dc:date>
  </office:meta>
</office:document-meta>
</file>