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еображенский-межрайонный-прокурор-разъясняет-какие-меры-по-предупреждению-коррупции-должны-приниматься-в-организациях"/>Преображенский межрайонный прокурор разъясняет, какие меры по предупреждению коррупции должны приниматься в организациях<text:bookmark-end text:name="преображенский-межрайонный-прокурор-разъясняет-какие-меры-по-предупреждению-коррупции-должны-приниматься-в-организациях"/></text:h>
      <text:p text:style-name="First_20_paragraph">22.03.2023</text:p>
      <text:p text:style-name="Text_20_body">Статья 13.3 Федерального закона от 25.12.2008 № 273-ФЗ «О противодействии коррупции» обязывает организации разрабатывать и принимать меры по предупреждению коррупции.</text:p>
      <text:p text:style-name="Text_20_body">Законодателем установлен примерный перечень таких мер: определение подразделений или должностных лиц, ответственных за профилактику коррупционных и иных правонарушений, сотрудничество организации с правоохранительными органами, разработку и внедрение в практику стандартов и процедур, направленных на обеспечение добросовестной работы организации, принятие кодекса этики и служебного поведения работников организации, предотвращение и урегулирование конфликта интересов, недопущение составления неофициальной отчетности и использования поддельных документов.</text:p>
      <text:p text:style-name="Text_20_body">Содержание антикоррупционной политики конкретной организации определяется профилем ее работы, производственной отраслью и другими особенностями условий, в которых она функционирует.</text:p>
      <text:p text:style-name="Text_20_body"><text:line-break/></text:p>
      <text:p text:style-name="Text_20_body">Адрес страницы: <text:a xlink:type="simple" xlink:href="http://bogorodskoe.mos.ru/security_and_law_and_order/detail/11480728.html" office:name=""><text:span text:style-name="Definition">http://bogorodskoe.mos.ru/security_and_law_and_order/detail/11480728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5T11:26:34Z</meta:creation-date>
    <dc:date>2023-06-05T11:26:34Z</dc:date>
  </office:meta>
</office:document-meta>
</file>