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как-получить-алименты-на-содержание-ребенка"/>Преображенский межрайонный прокурор разъясняет, как получить алименты на содержание ребенка<text:bookmark-end text:name="преображенский-межрайонный-прокурор-разъясняет-как-получить-алименты-на-содержание-ребенка"/></text:h>
      <text:p text:style-name="First_20_paragraph">22.03.2023</text:p>
      <text:p text:style-name="Text_20_body">Согласно ст. 80 Семейного кодекса Российской Федерации содержание несовершеннолетних детей является обязанностью родителей. Взыскание алиментов осуществляется независимо от волеизъявления родителя.</text:p>
      <text:p text:style-name="Text_20_body">При этом родители вправе заключить соглашение о содержании своих несовершеннолетних детей (соглашение об уплате алиментов).</text:p>
      <text:p text:style-name="Text_20_body">В случае, если родители не предоставляют содержание своим несовершеннолетним детям, средства на содержание несовершеннолетних детей (алименты) взыскиваются с родителей в судебном порядке. Правом взыскания обладает родитель (опекун), с которым проживает ребенок, а также органы опеки и попечительства.</text:p>
      <text:p text:style-name="Text_20_body">Размер взыскиваемых алиментов определяется исходя из численности детей, находящихся на содержании, а именно: на одного ребенка – одна четверть, на двух детей – одна треть, на трех и более детей – половина заработка и (или) иного дохода родителей.</text:p>
      <text:p text:style-name="Text_20_body">При удержании алиментов учитываются все виды дохода родителя (заработная плата, отпускные выплаты, материальная помощь, выходное пособие и другие доходы работника).</text:p>
      <text:p text:style-name="Text_20_body">Перечисление алиментов получателю должно быть осуществлено не позднее трех дней со дня выплаты дохода работнику, выплачивающему алиментные обязательства.</text:p>
      <text:p text:style-name="Text_20_body"><text:span text:style-name="T1">Подробнее см. Семейный кодекс Российской Федерации, Федеральный закон от 02.10.2007 № 229-ФЗ «Об исполнительном производстве».</text:span></text:p>
      <text:p text:style-name="Text_20_body"><text:line-break/></text:p>
      <text:p text:style-name="Text_20_body">Адрес страницы: <text:a xlink:type="simple" xlink:href="http://bogorodskoe.mos.ru/security_and_law_and_order/bezopasnost/detail/11480738.html" office:name=""><text:span text:style-name="Definition">http://bogorodskoe.mos.ru/security_and_law_and_order/bezopasnost/detail/1148073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1:09Z</meta:creation-date>
    <dc:date>2023-08-22T23:01:09Z</dc:date>
  </office:meta>
</office:document-meta>
</file>