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еображенский-межрайонный-прокурор-разъясняет-кто-вправе-получать-страховую-пенсию-начисленную-несовершеннолетнему-и-какой-порядок-ее-получения"/>Преображенский межрайонный прокурор разъясняет, кто вправе получать страховую пенсию, начисленную несовершеннолетнему, и какой порядок ее получения<text:bookmark-end text:name="преображенский-межрайонный-прокурор-разъясняет-кто-вправе-получать-страховую-пенсию-начисленную-несовершеннолетнему-и-какой-порядок-ее-получения"/></text:h>
      <text:p text:style-name="First_20_paragraph">22.03.2023</text:p>
      <text:p text:style-name="Text_20_body">В соответствии с ч. 18 ст. 21 Федерального закона от 28.12.2013 № 400 «О страховых пенсиях» страховая пенсия, если ее получателем является ребенок, не достигший возраста 18 лет, зачисляется на счет одного из родителей в кредитной организации, либо посредством почтовой связи вручается родителю лично.</text:p>
      <text:p text:style-name="Text_20_body">Доставка пенсии несовершеннолетним имеет ряд особенностей, в силу того что правом на пенсию обладает сам ребенок, а ее получение возможно производить как на его имя, так и на имя его законного представителя.</text:p>
      <text:p text:style-name="Text_20_body">В связи с этим на практике возникают ситуации неправомерного списания денежных средств, принадлежащих несовершеннолетним и перечисленных на счет родителя, в счет погашения обязательств, не исполненных его законными представителями.</text:p>
      <text:p text:style-name="Text_20_body">Вместе с тем ч. 1 ст. 37 Гражданского кодекса Российской Федерации предусматривает возможность открытия отдельного номинального счета в случае, если законный представитель изъявит желание получать пенсию своего подопечного на свой счет в кредитной организации.</text:p>
      <text:p text:style-name="Text_20_body">На средства, находящиеся на номинальном банковском счете, не допускается обращение взыскания по долгам родителя (законного представителя).</text:p>
      <text:p text:style-name="Text_20_body">В силу части 3 статьи 60 Семейного кодекса Российской Федерации родители при осуществлении правомочий по управлению имуществом ребенка обязаны соблюдать правила, установленные гражданским законодательством в отношении распоряжения имуществом подопечного.</text:p>
      <text:p text:style-name="Text_20_body">Таким образом, при выборе способа получения пенсии, иных выплат несовершеннолетнего, законным представителям следует учитывать указанные положения закона.</text:p>
      <text:p text:style-name="Text_20_body"><text:line-break/></text:p>
      <text:p text:style-name="Text_20_body">Адрес страницы: <text:a xlink:type="simple" xlink:href="http://bogorodskoe.mos.ru/security_and_law_and_order/detail/11480746.html" office:name=""><text:span text:style-name="Definition">http://bogorodskoe.mos.ru/security_and_law_and_order/detail/11480746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30T21:28:05Z</meta:creation-date>
    <dc:date>2023-05-30T21:28:05Z</dc:date>
  </office:meta>
</office:document-meta>
</file>