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ображенский-межрайонный-прокурор-разъясняет-какие-дополнительные-меры-поддержки-в-сфере-занятости-предусмотрены-для-детей-сирот"/>Преображенский межрайонный прокурор разъясняет, какие дополнительные меры поддержки в сфере занятости предусмотрены для детей-сирот<text:bookmark-end text:name="преображенский-межрайонный-прокурор-разъясняет-какие-дополнительные-меры-поддержки-в-сфере-занятости-предусмотрены-для-детей-сирот"/></text:h>
      <text:p text:style-name="First_20_paragraph">22.03.2023</text:p>
      <text:p text:style-name="Text_20_body">Согласно статье 34.1 Закона Российской Федерации «О занятости населения в Российской Федерации» для детей-сирот предусмотрены дополнительные гарантии социальной поддержки в сфере занятости.</text:p>
      <text:p text:style-name="Text_20_body">Впервые ищущим работу (ранее не работавшим) и впервые признанным органами службы занятости в установленном порядке безработными детям-сиротам, детям, оставшимся без попечения родителей, лицам из числа детей-сирот и детей, оставшихся без попечения родителей, пособие по безработице устанавливается и выплачивается в особом порядке:</text:p>
      <text:p text:style-name="Text_20_body">– в течение шести месяцев со дня регистрации в качестве безработных в размере среднемесячной начисленной заработной платы в соответствующем субъекте Российской Федерации на дату регистрации их в качестве безработных;</text:p>
      <text:p text:style-name="Text_20_body">– по истечении шести месяцев со дня регистрации их в качестве безработных, а также при достижении ими в указанный период 23 лет пособие по безработице выплачивается в размере минимальной величины пособия по безработице, увеличенной на размер районного коэффициента, установленный Правительством Российской Федерации.</text:p>
      <text:p text:style-name="Text_20_body">Впервые ищущими работу (ранее не работавшими) признаются безработные дети-сироты, дети, оставшиеся без попечения родителей, лица из числа детей-сирот и детей, оставшихся без попечения родителей, независимо от того, что ранее они были временно трудоустроены в свободное от учебы время, а также проходили производственную практику, предусмотренную образовательными программами.</text:p>
      <text:p text:style-name="Text_20_body"><text:line-break/></text:p>
      <text:p text:style-name="Text_20_body">Адрес страницы: <text:a xlink:type="simple" xlink:href="http://bogorodskoe.mos.ru/security_and_law_and_order/detail/11480753.html" office:name=""><text:span text:style-name="Definition">http://bogorodskoe.mos.ru/security_and_law_and_order/detail/11480753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2T08:45:18Z</meta:creation-date>
    <dc:date>2023-07-02T08:45:18Z</dc:date>
  </office:meta>
</office:document-meta>
</file>