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ображенский-межрайонный-прокурор-разъясняет-что-публичные-призывы-к-нарушению-территориальной-целостности-российской-федерации-влекут-привлечение-к-ответственности"/>Преображенский межрайонный прокурор разъясняет, что публичные призывы к нарушению территориальной целостности Российской Федерации влекут привлечение к ответственности<text:bookmark-end text:name="преображенский-межрайонный-прокурор-разъясняет-что-публичные-призывы-к-нарушению-территориальной-целостности-российской-федерации-влекут-привлечение-к-ответственности"/></text:h>
      <text:p text:style-name="First_20_paragraph">22.03.2023</text:p>
      <text:p text:style-name="Text_20_body">Статьей 20.3.2 Кодекса Российской Федерации об административных правонарушениях предусмотрена административная ответственность за публичные призывы к осуществлению действий, направленных на нарушение территориальной целостности Российской Федерации.</text:p>
      <text:p text:style-name="Text_20_body">Размер административного штрафа для граждан составляет от 30 тыс. руб. до 60 тыс. руб., для должностных лиц – от 60 тыс. руб. до 100 тыс. руб., для юридических лиц – от 200 тыс. руб. до 300 тыс. руб.</text:p>
      <text:p text:style-name="Text_20_body">Эти же действия, совершенные с использованием средств массовой информации либо электронных или информационно-телекоммуникационных сетей (включая сеть «Интернет»), влекут наложение штрафа на граждан в размере от 70 тыс. руб. до 100 тыс. руб., на должностных лиц – от 100 тыс. руб. до 200 тыс. руб., на юридических лиц – от 300 тыс. руб. до 500 тыс. руб.</text:p>
      <text:p text:style-name="Text_20_body">Дела по таким административным правонарушениям возбуждаются прокурорами, а рассматриваются по существу районными (городскими) судами.</text:p>
      <text:p text:style-name="Text_20_body">Повторное совершение данного деяния в течение года после привлечения к административной ответственности влечет привлечение к уголовной ответственности по статье 280.1 Уголовного кодекса Российской Федерации.</text:p>
      <text:p text:style-name="Text_20_body">Следует отметить, что непосредственное совершение действий, направленных на нарушение территориальной целостности Российской Федерации, влечет привлечение к уголовной ответственности с назначением наказания в виде лишения свободы на срок от 6 до 10 лет (ст. 280.2 УК РФ).</text:p>
      <text:p text:style-name="Text_20_body"><text:line-break/></text:p>
      <text:p text:style-name="Text_20_body">Адрес страницы: <text:a xlink:type="simple" xlink:href="http://bogorodskoe.mos.ru/security_and_law_and_order/bezopasnost/detail/11480761.html" office:name=""><text:span text:style-name="Definition">http://bogorodskoe.mos.ru/security_and_law_and_order/bezopasnost/detail/11480761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19:50:15Z</meta:creation-date>
    <dc:date>2023-08-22T19:50:15Z</dc:date>
  </office:meta>
</office:document-meta>
</file>