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ий-межрайонный-прокурор-разъясняет-как-защитить-своё-право-на-получение-льготного-лекарства"/>Преображенский межрайонный прокурор разъясняет, как защитить своё право на получение льготного лекарства<text:bookmark-end text:name="преображенский-межрайонный-прокурор-разъясняет-как-защитить-своё-право-на-получение-льготного-лекарства"/></text:h>
      <text:p text:style-name="First_20_paragraph">22.03.2023</text:p>
      <text:p text:style-name="Text_20_body">В соответствии с пунктом 5 части 1 статьи 29 Федерального закона от 21.11.2011 № 323-ФЗ «Об основах охраны здоровья граждан в Российской Федерации» организация охраны здоровья граждан в Российской Федерации осуществляется в том числе путем обеспечения отдельных категорий граждан лекарственными препаратами, медицинскими изделиями и специализированными продуктами лечебного питания.</text:p>
      <text:p text:style-name="Text_20_body">При оказании медицинской помощи в рамках программы государственных гарантий бесплатного оказания гражданам медицинской помощи и территориальных программ государственных гарантий бесплатного оказания гражданам медицинской помощи подлежат оплате за счет средств регионального и федерального бюджета, а не за счет личных средств граждан:</text:p>
      <text:p text:style-name="Text_20_body">– лекарственные препараты, включенные в перечень жизненно необходимых и важнейших лекарственных препаратов, медицинских изделий, компонентов крови, лечебного питания, в том числе специализированных продуктов лечебного питания, по медицинским показаниям в соответствии со стандартами медицинской помощи;</text:p>
      <text:p text:style-name="Text_20_body">– лекарственные препараты, не входящие в перечень жизненно необходимых и важнейших лекарственных препаратов, медицинских изделий, не входящих в перечень медицинских изделий, имплантируемых в организм человека, в случаях их замены из-за индивидуальной непереносимости, по жизненным показаниям по решению врачебной комиссии.</text:p>
      <text:p text:style-name="Text_20_body">Также право на льготное обеспечение лекарственными препаратами имеют инвалиды, дети в возрасте до 3 лет, дети в возрасте до 6 лет из многодетных семей, другие категории граждан в соответствии с федеральным законодательством.</text:p>
      <text:p text:style-name="Text_20_body">Граждане льготной категории вправе обратиться с иском в суд о взыскании затрат, понесенных за самостоятельно приобретенные лекарственные препараты в связи с необеспечением аптечной организацией по льготным рецептам по истечении установленных сроков по причине их отсутствия.</text:p>
      <text:p text:style-name="Text_20_body">Кроме этого, за защитой нарушенного права гражданин вправе обратиться с заявлением к прокурору, представив документы, подтверждающие право на льготное обеспечение лекарственными препаратами, медицинскими изделиями, платежный документ (чек, выписку по счету), копию рецепта.</text:p>
      <text:p text:style-name="Text_20_body"><text:line-break/></text:p>
      <text:p text:style-name="Text_20_body">Адрес страницы: <text:a xlink:type="simple" xlink:href="http://bogorodskoe.mos.ru/security_and_law_and_order/bezopasnost/detail/11480771.html" office:name=""><text:span text:style-name="Definition">http://bogorodskoe.mos.ru/security_and_law_and_order/bezopasnost/detail/1148077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50:05Z</meta:creation-date>
    <dc:date>2023-08-22T19:50:05Z</dc:date>
  </office:meta>
</office:document-meta>
</file>