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ая-межрайонная-прокуратура-г.-москвы-разъясняет-ограничения-налагаемые-на-гражданина-замещавшего-должность-государственной-или-муниципальной-службы-при-заключении-им-трудового-или-гражданско-правового-договора"/>Преображенская межрайонная прокуратура г. Москвы разъясняет ограничения, налагаемые на гражданина, замещавшего должность государственной или муниципальной службы, при заключении им трудового или гражданско-правового договора<text:bookmark-end text:name="преображенская-межрайонная-прокуратура-г.-москвы-разъясняет-ограничения-налагаемые-на-гражданина-замещавшего-должность-государственной-или-муниципальной-службы-при-заключении-им-трудового-или-гражданско-правового-договора"/></text:h>
      <text:p text:style-name="First_20_paragraph">04.04.2023</text:p>
      <text:p text:style-name="Text_20_body">Гражданин, замещавший должность государственной (муниципальной) службы, включенную в перечень, установленный нормативными правовыми актами Российской Федерации (далее – гражданин), в течение двух лет после увольнения с такой службы имеет право замещать на условиях трудового договора должности в организации и (или) выполнять в данной организации работы (оказывать данной организации услуги) в течение месяца стоимостью более 100 000 рублей на условиях гражданско-правового договора (гражданско-правовых договоров), если отдельные функции государственного, муниципального (административного) управления данной организацией входили в его должностные (служебные) обязанности, с согласия соответствующей комиссии по соблюдению требований к служебному поведению государственных (муниципальных) служащих и урегулированию конфликта интересов.</text:p>
      <text:p text:style-name="Text_20_body">Обращение подается гражданином в подразделение кадровой службы государственного (муниципального) органа по профилактике коррупционных и иных правонарушений. Обращение может быть направлено по почте с заказным уведомлением либо доставлено лично в государственный (муниципальный) орган.</text:p>
      <text:p text:style-name="Text_20_body">За согласием на трудоустройство в комиссию может обратиться также государственный (муниципальный) служащий, планирующий свое увольнение. Такое обращение подлежит оформлению и рассмотрению комиссией в порядке, аналогичном рассмотрению обращения гражданина.</text:p>
      <text:p text:style-name="Text_20_body">Комиссия обязана рассмотреть письменное обращение гражданина о даче согласия на замещение на условиях трудового договора должности в организации и (или) на выполнение в данной организации работ (оказание данной организации услуг) на условиях гражданско-правового договора, а также проинформировать гражданина о принятом решении.</text:p>
      <text:p text:style-name="Text_20_body">Гражданин в течение двух лет после увольнения с государственной (муниципальной) службы обязан при заключении трудовых или гражданско-правовых договоров на выполнение работ (оказание услуг), указанных выше, сообщать работодателю сведения о последнем месте своей службы.</text:p>
      <text:p text:style-name="Text_20_body">Несоблюдение данного требования влечет прекращение трудового (гражданско-правового) договора, заключенного с указанным гражданином.</text:p>
      <text:p text:style-name="Text_20_body">Работодатель при заключении трудового (гражданско-правового) договора обязан в десятидневный срок сообщать о заключении такого договора представителю нанимателя (работодателю) государственного или муниципального служащего по последнему месту его службы.</text:p>
      <text:p text:style-name="Text_20_body">Неисполнение работодателем данной обязанности является правонарушением и влечет административную ответственность по ст. 19.29 КоАП РФ, которая влечет наложение административного штрафа на граждан в размере от 2 000 до 4 000 рублей; на должностных лиц - от 20 000 до 50 000 рублей; на юридических лиц - от 100 000 до 500 000 рублей.</text:p>
      <text:p text:style-name="Text_20_body">В целях исключения необходимости расторжения трудового (гражданско-правового) договора работодателю рекомендуется при приеме на работу гражданина убедиться, что при прохождении им государственной (муниципальной) службы он не замещал должности, включенные в установленный нормативными правовыми актами Российской Федерации перечень, не осуществлял функции государственного, муниципального (административного) управления данной организацией.</text:p>
      <text:p text:style-name="Text_20_body"><text:line-break/></text:p>
      <text:p text:style-name="Text_20_body">Адрес страницы: <text:a xlink:type="simple" xlink:href="http://bogorodskoe.mos.ru/security_and_law_and_order/bezopasnost/detail/11506853.html" office:name=""><text:span text:style-name="Definition">http://bogorodskoe.mos.ru/security_and_law_and_order/bezopasnost/detail/11506853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49:58Z</meta:creation-date>
    <dc:date>2023-08-22T19:49:58Z</dc:date>
  </office:meta>
</office:document-meta>
</file>