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ображенская-межрайонная-прокуратура-г.-москвы-разъясняет-указ-президента-рф-от-18.07.2022-472"/>Преображенская межрайонная прокуратура г. Москвы разъясняет, Указ Президента РФ от 18.07.2022 № 472<text:bookmark-end text:name="преображенская-межрайонная-прокуратура-г.-москвы-разъясняет-указ-президента-рф-от-18.07.2022-472"/></text:h>
      <text:p text:style-name="First_20_paragraph">04.04.2023</text:p>
      <text:p text:style-name="Text_20_body">Преображенская межрайонная прокуратура г. Москвы разъясняет, что Указом Президента РФ от 18.07.2022 № 472, вступившим в силу в тот же день, установлена обязанность лица, декларирующего сведения о доходах, имуществе и обязательствах имущественного характера по требованию проверяющего представить в течение 15 рабочих дней документы, подтверждающие законность получения денежных средств.</text:p>
      <text:p text:style-name="Text_20_body">Одновременно внесены изменения в форму справки о доходах, утвержденную Указом Президента РФ от 23 июня 2014 г. N 460.С 01.07.2023 в нее должны включаться суммы денег, поступившие на счета за отчетный период, если их общая сумма превышает общий доход лица, его супруги (супруга) и несовершеннолетних детей за прошедший и предшествующие два года с приложением выписки о движении денежных средств по счетам за отчетный период.</text:p>
      <text:p text:style-name="Text_20_body"><text:line-break/></text:p>
      <text:p text:style-name="Text_20_body">Адрес страницы: <text:a xlink:type="simple" xlink:href="http://bogorodskoe.mos.ru/security_and_law_and_order/bezopasnost/detail/11506864.html" office:name=""><text:span text:style-name="Definition">http://bogorodskoe.mos.ru/security_and_law_and_order/bezopasnost/detail/11506864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49:55Z</meta:creation-date>
    <dc:date>2023-08-22T19:49:55Z</dc:date>
  </office:meta>
</office:document-meta>
</file>