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ая-межрайонная-прокуратура-г.-москвы-разъясняет-что-федеральным-законом-от-06.03.2022-44-фз-федеральный-закон-о-противодействии-коррупции-дополнен-статьей-8.2"/>Преображенская межрайонная прокуратура г. Москвы разъясняет, что Федеральным законом от 06.03.2022 № 44-ФЗ Федеральный закон «О противодействии коррупции» дополнен статьей 8.2<text:bookmark-end text:name="преображенская-межрайонная-прокуратура-г.-москвы-разъясняет-что-федеральным-законом-от-06.03.2022-44-фз-федеральный-закон-о-противодействии-коррупции-дополнен-статьей-8.2"/></text:h>
      <text:p text:style-name="First_20_paragraph">04.04.2023</text:p>
      <text:p text:style-name="Text_20_body">Преображенская межрайонная прокуратура г. Москвы разъясняет, что Федеральным законом от 06.03.2022 № 44-ФЗ Федеральный закон «О противодействии коррупции» дополнен статьей 8.2, определяющей порядок осуществления контроля за законностью получения денежных средств. Данные поправки относятся к лицам, которые обязаны подавать справки о доходах, расходах, об имуществе и обязательствах имущественного характера.</text:p>
      <text:p text:style-name="Text_20_body">Если в ходе осуществления проверки достоверности и полноты сведений о доходах, об имуществе и обязательствах имущественного характера получена информация о том, что в течение года, предшествующего году представления указанных сведений (отчетный период), на счета лица, проверяемого лица, его супруги (супруга) и несовершеннолетних детей в банках и (или) иных кредитных организациях поступили денежные средства в сумме, превышающей их совокупный доход за отчетный период и предшествующие два года, лица, осуществляющие такую проверку, обязаны истребовать у проверяемого лица сведения, подтверждающие законность получения этих денежных средств.</text:p>
      <text:p text:style-name="Text_20_body">В случае непредставления проверяемым лицом сведений, подтверждающих законность получения этих денежных средств, или представления недостоверных сведений материалы проверки в трехдневный срок после ее завершения направляются лицом, принявшим решение о ее осуществлении, в органы прокуратуры Российской Федерации. Данные материалы подлежат направлению в прокуратуру даже если проверяемое лицо уволилось до завершения проверки.</text:p>
      <text:p text:style-name="Text_20_body"><text:line-break/></text:p>
      <text:p text:style-name="Text_20_body">Адрес страницы: <text:a xlink:type="simple" xlink:href="http://bogorodskoe.mos.ru/security_and_law_and_order/bezopasnost/detail/11506867.html" office:name=""><text:span text:style-name="Definition">http://bogorodskoe.mos.ru/security_and_law_and_order/bezopasnost/detail/11506867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49:51Z</meta:creation-date>
    <dc:date>2023-08-22T19:49:51Z</dc:date>
  </office:meta>
</office:document-meta>
</file>