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еображенская-межрайонная-прокуратура-г.-москвы-разъясняет-ответственность-за-распространение-экстремистских-материалов-а-также-их-производство-или-хранение-в-целях-распространения"/>Преображенская межрайонная прокуратура г. Москвы разъясняет: «Ответственность за распространение экстремистских материалов, а также их производство или хранение в целях распространения»<text:bookmark-end text:name="преображенская-межрайонная-прокуратура-г.-москвы-разъясняет-ответственность-за-распространение-экстремистских-материалов-а-также-их-производство-или-хранение-в-целях-распространения"/></text:h>
      <text:p text:style-name="First_20_paragraph">04.04.2023</text:p>
      <text:p text:style-name="Text_20_body">На территории Российской Федерации запрещается распространение экстремистских материалов, а также их производство или хранение в целях распространения.</text:p>
      <text:p text:style-name="Text_20_body">Федеральным законом от 25.07.2002 № 114-ФЗ «О противодействии экстремистской деятельности» определено, что экстремистскими материалами являются предназначенные для распространения либо публичного демонстрирования документы либо информация на иных носителях, призывающие к осуществлению экстремистской деятельности либо обосновывающие или оправдывающие необходимость осуществления такой деятельности, в том числе труды руководителей национал-социалистской рабочей партии Германии, фашистской партии Италии, выступления, изображения руководителей групп, организаций или движений, признанных преступными в соответствии с приговором Международного военного трибунала для суда и наказания главных военных преступников европейских стран оси (Нюрнбергского трибунала), выступления, изображения руководителей организаций, сотрудничавших с указанными группами, организациями или движениями, публикации, обосновывающие или оправдывающие национальное и (или) расовое превосходство либо оправдывающие практику совершения военных или иных преступлений, направленных на полное или частичное уничтожение какой-либо этнической, социальной, расовой, национальной или религиозной группы.</text:p>
      <text:p text:style-name="Text_20_body">Так, предусмотрена административная ответственность за массовое распространение признанных запрещёнными экстремистских материалов; за пропаганду либо публичное демонстрирование нацистской атрибутики или символики, либо атрибутики или символики, сходных с нацистской атрибутикой или символикой до степени смешения, либо атрибутики или символики экстремистских организаций, либо иных атрибутики или символики, пропаганда либо публичное демонстрирование которых запрещены федеральными законами.</text:p>
      <text:p text:style-name="Text_20_body">Уголовная ответственность предусмотрена за публичные призывы к осуществлению экстремистской деятельности; возбуждение ненависти либо вражды, а равно унижение человеческого достоинства; организацию экстремистского сообщества, организацию деятельности экстремистской организации.</text:p>
      <text:p text:style-name="Text_20_body"><text:line-break/></text:p>
      <text:p text:style-name="Text_20_body">Адрес страницы: <text:a xlink:type="simple" xlink:href="http://bogorodskoe.mos.ru/security_and_law_and_order/bezopasnost/detail/11506881.html" office:name=""><text:span text:style-name="Definition">http://bogorodskoe.mos.ru/security_and_law_and_order/bezopasnost/detail/11506881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22T19:49:49Z</meta:creation-date>
    <dc:date>2023-08-22T19:49:49Z</dc:date>
  </office:meta>
</office:document-meta>
</file>