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преображенская-межрайонная-прокуратура-г.-москвы-разъясняет-с-какого-возраста-наступает-уголовная-ответственность-за-преступления-террористического-характера"/>Преображенская межрайонная прокуратура г. Москвы разъясняет: «С какого возраста наступает уголовная ответственность за преступления террористического характера?»<text:bookmark-end text:name="преображенская-межрайонная-прокуратура-г.-москвы-разъясняет-с-какого-возраста-наступает-уголовная-ответственность-за-преступления-террористического-характера"/></text:h>
      <text:p text:style-name="First_20_paragraph">04.04.2023</text:p>
      <text:p text:style-name="Text_20_body">В соответствии со статьей 20 Уголовного кодекса Российской Федерации к преступлениям, террористического характера, ответственность за совершение которых наступает с 14 лет отнесены:</text:p>
      <text:list text:style-name="L1">
        <text:list-item>
          <text:p text:style-name="P1">террористический акт (статья 205 Уголовного кодекса РФ);</text:p>
        </text:list-item>
        <text:list-item>
          <text:p text:style-name="P1">прохождение обучения в целях осуществления террористической деятельности (статья 205.3 Уголовного кодекса РФ);</text:p>
        </text:list-item>
        <text:list-item>
          <text:p text:style-name="P1">участие в террористическом сообществе (часть вторая статьи 205.4 Уголовного кодекса РФ);</text:p>
        </text:list-item>
        <text:list-item>
          <text:p text:style-name="P1">участие в деятельности террористической организации (часть вторая статьи 205.5 Уголовного кодекса РФ);</text:p>
        </text:list-item>
        <text:list-item>
          <text:p text:style-name="P1">несообщение о преступлении (статья 205.6 УК РФ), захват заложника (статья 206 Уголовного кодекса РФ);</text:p>
        </text:list-item>
        <text:list-item>
          <text:p text:style-name="P1">участие в незаконном вооруженном формировании (часть вторая статьи 208 Уголовного кодекса РФ);</text:p>
        </text:list-item>
        <text:list-item>
          <text:p text:style-name="P1">угон судна воздушного или водного транспорта либо железнодорожного подвижного состава (статья 211 Уголовного кодекса РФ);</text:p>
        </text:list-item>
        <text:list-item>
          <text:p text:style-name="P1">посягательство на жизнь государственного или общественного деятеля (статья 277 Уголовного кодекса РФ);</text:p>
        </text:list-item>
        <text:list-item>
          <text:p text:style-name="P1">нападение на лиц или учреждения, которые пользуются международной защитой (статья 360 Уголовного кодекса РФ);</text:p>
        </text:list-item>
        <text:list-item>
          <text:p text:style-name="P1">акт международного терроризма (статья 361 Уголовного кодекса РФ).</text:p>
        </text:list-item>
      </text:list>
      <text:p text:style-name="First_20_paragraph">Уголовная ответственность за заведомо ложное сообщение об акте терроризма (статья 207 Уголовного кодекса РФ) также наступает с 14 лет.</text:p>
      <text:p text:style-name="Text_20_body">С 16 лет наступает уголовная ответственность за преступления террористического характера, предусмотренные статьёй 205.1 Уголовного кодекса РФ (содействие террористической деятельности); статьёй 205.2 Уголовного кодекса РФ (публичные призывы к осуществлению террористической деятельности или публичное оправдание терроризма); ч.1 ст. 208 Уголовного кодекса РФ (создание, руководство, финансирование незаконного вооруженного формирования); статьей 220 Уголовного кодекса РФ (незаконное обращение с ядерными материалами или радиоактивными веществами); статьей 279 Уголовного кодекса РФ (вооруженный мятеж); статьей 280 Уголовного кодекса РФ (публичные призывы к осуществлению экстремистской деятельности); статьей 282.1 Уголовного кодекса РФ (организация экстремистского сообщества); статьей 282.2 Уголовного кодекса РФ (организация деятельности экстремистской организации); статьей 282.3 Уголовного кодекса РФ (финансирование экстремистской деятельности).</text:p>
      <text:p text:style-name="Text_20_body"><text:line-break/></text:p>
      <text:p text:style-name="Text_20_body">Адрес страницы: <text:a xlink:type="simple" xlink:href="http://bogorodskoe.mos.ru/security_and_law_and_order/bezopasnost/detail/11506890.html" office:name=""><text:span text:style-name="Definition">http://bogorodskoe.mos.ru/security_and_law_and_order/bezopasnost/detail/1150689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49:46Z</meta:creation-date>
    <dc:date>2023-08-22T19:49:46Z</dc:date>
  </office:meta>
</office:document-meta>
</file>