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ображенский-межрайонный-прокурор-разъясняет-в-целях-избежания-детского-травматизма-при-управлении-мопедом"/>Преображенский межрайонный прокурор разъясняет «В целях избежания детского травматизма при управлении мопедом»<text:bookmark-end text:name="преображенский-межрайонный-прокурор-разъясняет-в-целях-избежания-детского-травматизма-при-управлении-мопедом"/></text:h>
      <text:p text:style-name="First_20_paragraph">04.04.2023</text:p>
      <text:p text:style-name="Text_20_body">Садясь за руль мопеда, скутера или же мотоцикла несовершеннолетние участники дорожного движения не задумываются о своей безопасности, зачастую пренебрегают использование мотошлемов. Не думают о безопасности детей и их родители, которые не принимают во внимание их возраст и необходимость наличия водительского удостоверения, а также навыков управления транспортным средством и приобретают ребёнку такую «игрушку». Вследствие таких действий дети попадают в ДТП и получают серьезные травмы.</text:p>
      <text:p text:style-name="Text_20_body">Родителям необходимо контролировать и пресекать попытки несовершеннолетних самостоятельно садиться за руль транспортного средства. Необходимо пристально следить за досугом своих детей, исключить возможность их доступа к ключам от мопедов, скутеров и мотоциклов, запретить управление до тех пор, пока ребёнок не получит водительское удостоверение соответствующей категории и навыки вождения.</text:p>
      <text:p text:style-name="Text_20_body">Если несовершеннолетний не достиг возраста 16 лет, то ответственность за него несут законные представители (родители или опекуны), которые могут быть привлечены к административной ответственности по статье 5.35 Кодекса об административных правонарушениях РФ. Но к несовершеннолетнему также принимаются меры воздействия. По достижению же ребёнком возраста 16 лет за управление мопедом, скутером, мотоциклом, не имея права управления, предусмотрена административная ответственность в виде штрафа в размере от 5 до 15 тысяч рублей, в соответствии с частью 1 статьи 12.7 Кодекса об административных правонарушениях РФ.</text:p>
      <text:p text:style-name="Text_20_body"><text:line-break/></text:p>
      <text:p text:style-name="Text_20_body">Адрес страницы: <text:a xlink:type="simple" xlink:href="http://bogorodskoe.mos.ru/security_and_law_and_order/detail/11506907.html" office:name=""><text:span text:style-name="Definition">http://bogorodskoe.mos.ru/security_and_law_and_order/detail/11506907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06T00:21:40Z</meta:creation-date>
    <dc:date>2023-07-06T00:21:40Z</dc:date>
  </office:meta>
</office:document-meta>
</file>