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ая-межрайонная-прокуратура-г.-москвы-разъясняет-новый-порядок-заполнения-учета-и-выдачи-дипломов-о-среднем-профессиональном-образовании-и-их-дубликатов-вступает-в-силу-01.03.2023"/>Преображенская межрайонная прокуратура г. Москвы разъясняет новый порядок заполнения, учета, и выдачи дипломов о среднем профессиональном образовании и их дубликатов (вступает в силу 01.03.2023)<text:bookmark-end text:name="преображенская-межрайонная-прокуратура-г.-москвы-разъясняет-новый-порядок-заполнения-учета-и-выдачи-дипломов-о-среднем-профессиональном-образовании-и-их-дубликатов-вступает-в-силу-01.03.2023"/></text:h>
      <text:p text:style-name="First_20_paragraph">04.04.2023</text:p>
      <text:p text:style-name="Text_20_body">Приказом Министерства просвещения Российской Федерации от 14.10.2022 № 906 утвержден Порядок заполнения, учета и выдачи дипломов о среднем профессиональном образовании и их дубликатов.</text:p>
      <text:p text:style-name="Text_20_body">Дипломы выдаются образовательными организациями, осуществляющими деятельность по реализуемым ими аккредитованным образовательным программам среднего профессионального образования.</text:p>
      <text:p text:style-name="Text_20_body">Диплом и приложение к нему подписывается руководителем образовательной организации (либо и.о. руководителя), председателем Государственной экзаменационной комиссии (его заместителем либо иным уполномоченным лицом).</text:p>
      <text:p text:style-name="Text_20_body">Диплом выдается лицу, завершившему обучение по образовательной программе среднего профессионального образования и успешно прошедшему государственную итоговую аттестацию, на основании решения Государственной экзаменационной комиссии.</text:p>
      <text:p text:style-name="Text_20_body">Диплом и приложение к нему выдается не позднее 10 календарных дней после издания приказа об отчислении выпускника.</text:p>
      <text:p text:style-name="Text_20_body">Диплом выдается лично или другому лицу (по доверенности), по заявлению направляется заказным почтовым отправлением с уведомлением о вручении.</text:p>
      <text:p text:style-name="Text_20_body">Копия диплома – документ на бумажном носителе, преобразованный в электронную форму путем сканирования или фотографирования с обеспечением машиночитаемого распознавания его реквизитов)</text:p>
      <text:p text:style-name="Text_20_body">По заявлению выпускника копия диплома, заверенная электронной подписью руководителя организации, может быть направлена в форме электронного документа с использованием информационно-телекоммуникационной сети «Интернет» на указанный им адрес электронной почты.</text:p>
      <text:p text:style-name="Text_20_body">Дубликат диплома и (или) дубликаты приложения к диплому выдаются на основании личного заявления.</text:p>
      <text:p text:style-name="Text_20_body">Дубликаты выдаются взамен утраченного диплома и (или) приложений к нему, а также лицу, изменившему фамилию (имя, отчество).</text:p>
      <text:p text:style-name="Text_20_body">Дубликат выдается организацией, выдавшей диплом, или её правопреемником.</text:p>
      <text:p text:style-name="Text_20_body">В случае ликвидации организации, выдавшей диплом (ее правопреемника), дубликат выдается учредителем организации.</text:p>
      <text:p text:style-name="Text_20_body">При отсутствии учредителя, организацией, в которую передан архив, содержащий документы выпускников, выдается дубликат или архивная копия диплома, и (или) архивная справка, и (или) архивная выписка.</text:p>
      <text:p text:style-name="Text_20_body">Приказ вступает в силу 01.03.2023 и действует до 01.03.2028.</text:p>
      <text:p text:style-name="Text_20_body"><text:line-break/></text:p>
      <text:p text:style-name="Text_20_body">Адрес страницы: <text:a xlink:type="simple" xlink:href="http://bogorodskoe.mos.ru/security_and_law_and_order/bezopasnost/detail/11506913.html" office:name=""><text:span text:style-name="Definition">http://bogorodskoe.mos.ru/security_and_law_and_order/bezopasnost/detail/1150691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19:40:29Z</meta:creation-date>
    <dc:date>2023-07-06T19:40:29Z</dc:date>
  </office:meta>
</office:document-meta>
</file>