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лена-уголовная-ответственность-за-незаконный-оборот-особо-ценных-растений-и-грибов-занесенных-в-красную-книгу-рф"/>Установлена уголовная ответственность за незаконный оборот особо ценных растений и грибов, занесенных в Красную книгу РФ<text:bookmark-end text:name="установлена-уголовная-ответственность-за-незаконный-оборот-особо-ценных-растений-и-грибов-занесенных-в-красную-книгу-рф"/></text:h>
      <text:p text:style-name="First_20_paragraph">21.04.2023</text:p>
      <text:p text:style-name="Text_20_body">Федеральным законом от 14.04.2023 N 113-ФЗ "О внесении изменений в Уголовный кодекс Российской Федерации и статьи 150 и 151 Уголовно-процессуального кодекса Российской Федерации" установлена уголовная ответственность за незаконный оборот особо ценных растений и грибов, занесенных в Красную книгу РФ.</text:p>
      <text:p text:style-name="Text_20_body"><text:line-break/></text:p>
      <text:p text:style-name="Text_20_body">В УК РФ закреплена новая статья 260.1 "Умышленные уничтожение или повреждение, а равно незаконные добыча, сбор и оборот особо ценных растений и грибов, принадлежащих к видам, занесенным в Красную книгу Российской Федерации и (или) охраняемым международными договорами Российской Федерации". Самое строгое наказание по этой статье предусмотрено в виде лишения свободы на срок от 6 до 9 лет со штрафом в размере от 1,5 млн до 3 млн рублей.</text:p>
      <text:p text:style-name="Text_20_body"><text:line-break/></text:p>
      <text:p text:style-name="Text_20_body">Перечень особо ценных растений и грибов для целей указанной статьи установит Правительство. Закон вступает в силу по истечении 180 дней после дня его официального опубликования.</text:p>
      <text:p text:style-name="Text_20_body"><text:line-break/></text:p>
      <text:p text:style-name="Text_20_body">Адрес страницы: <text:a xlink:type="simple" xlink:href="http://bogorodskoe.mos.ru/security_and_law_and_order/bezopasnost/detail/11546616.html" office:name=""><text:span text:style-name="Definition">http://bogorodskoe.mos.ru/security_and_law_and_order/bezopasnost/detail/1154661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37:34Z</meta:creation-date>
    <dc:date>2023-08-22T08:37:34Z</dc:date>
  </office:meta>
</office:document-meta>
</file>