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информирует."/>Прокурор Восточного административного округа города Москвы информирует.<text:bookmark-end text:name="прокурор-восточного-административного-округа-города-москвы-информирует."/></text:h>
      <text:p text:style-name="First_20_paragraph">24.04.2024</text:p>
      <text:p text:style-name="Text_20_body">Прокуратурой Восточного административного округа г. Москвы проведена проверка в ходе которой выявлено несоблюдение требований земельного законодательства со стороны ГСК «Ласточка» (далее - Кооператив) при осуществлении хозяйствующей деятельности на территории земельного участка с адресным ориентиром: г. Москва, ул. Сталеваров, вл. 7. В ходе проверки установлено, что указанный земельный участок находится в пользовании Кооператива на основании договора аренды, для целей эксплуатации существующего здания гаража. При этом проверка показала, что Кооперативом сдаются помещения гаражного комплекса в аренду различным субъектам предпринимательской деятельности, под шиномонтаж и автомойку. Тем самым ответственными должностными лицами Кооператива допускаются нарушения требований статьи 42 Земельного кодекса Российской Федерации и статьи 28 Закона г. Москвы от 19.12.2007 № 48 «О землепользовании в Москве». В связи с выявленными нарушениями в адрес Кооператива внесено представление, которое рассмотрено и удовлетворено, 1 должностное лицо привлечено к дисциплинарной ответственности, а также в отношении председателя правления возбуждено дело об административном правонарушении по статье 6.7 Кодекса города Москвы об административных правонарушениях, которое направлено на рассмотрение.</text:p>
      <text:p text:style-name="Text_20_body"><text:line-break/></text:p>
      <text:p text:style-name="Text_20_body">Прокуратурой округа проведен анализ исполнения требований законодательства о занятости населения категории молодежи в деятельности ГУП «М.Прогресс». Установлено, государственное предприятие не в полном объеме выполняет условия квотирования для трудоустройства молодежи, так как компенсационная сумма по квотированию рабочих мест молодежи в сумме 296 050 рублей не исполнена. В этой связи прокуратурой генеральному директору предприятия внесено представление, по результатам рассмотрения которого должностное лицо привлечено к дисциплинарной ответственности. Кроме того, по требованию прокуратуры произведена полная выплата в бюджет г. Москвы вышеназванной суммы.</text:p>
      <text:p text:style-name="Text_20_body"><text:line-break/></text:p>
      <text:p text:style-name="Text_20_body">Адрес страницы: <text:a xlink:type="simple" xlink:href="http://bogorodskoe.mos.ru/security_and_law_and_order/detail/12338274.html" office:name=""><text:span text:style-name="Definition">http://bogorodskoe.mos.ru/security_and_law_and_order/detail/1233827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7T03:42:21Z</meta:creation-date>
    <dc:date>2024-04-27T03:42:21Z</dc:date>
  </office:meta>
</office:document-meta>
</file>