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что-нужно-знать-о-коррупции"/>Что нужно знать о коррупции<text:bookmark-end text:name="что-нужно-знать-о-коррупции"/></text:h>
      <text:p text:style-name="First_20_paragraph">19.07.2024</text:p>
      <text:p text:style-name="Text_20_body"><text:line-break/></text:p>
      <text:p text:style-name="Text_20_body">Адрес страницы: <text:a xlink:type="simple" xlink:href="http://bogorodskoe.mos.ru/security_and_law_and_order/bezopasnost/detail/12484434.html" office:name=""><text:span text:style-name="Definition">http://bogorodskoe.mos.ru/security_and_law_and_order/bezopasnost/detail/1248443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14T02:44:13Z</meta:creation-date>
    <dc:date>2024-08-14T02:44:13Z</dc:date>
  </office:meta>
</office:document-meta>
</file>