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-рисках-вовлечения-граждан-в-продажу-и-передачу-данных-для-использования-в-криминальных-схемах"/>О рисках вовлечения граждан в продажу и передачу данных для использования в криминальных схемах<text:bookmark-end text:name="о-рисках-вовлечения-граждан-в-продажу-и-передачу-данных-для-использования-в-криминальных-схемах"/></text:h>
      <text:p text:style-name="First_20_paragraph">19.07.2024</text:p>
      <text:p text:style-name="Text_20_body"><text:line-break/></text:p>
      <text:p text:style-name="Text_20_body">Адрес страницы: <text:a xlink:type="simple" xlink:href="http://bogorodskoe.mos.ru/security_and_law_and_order/detail/12484444.html" office:name=""><text:span text:style-name="Definition">http://bogorodskoe.mos.ru/security_and_law_and_order/detail/1248444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25T01:38:36Z</meta:creation-date>
    <dc:date>2024-07-25T01:38:36Z</dc:date>
  </office:meta>
</office:document-meta>
</file>