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Heading">
      <style:paragraph-properties fo:text-align="center" style:justify-single-word="false"/>
    </style:style>
    <style:style style:name="P2" style:family="paragraph" style:parent-style-name="Table_20_Heading">
      <style:paragraph-properties fo:text-align="center" style:justify-single-word="false"/>
    </style:style>
    <style:style style:name="P3" style:family="paragraph" style:parent-style-name="Table_20_Heading">
      <style:paragraph-properties fo:text-align="center" style:justify-single-word="false"/>
    </style:style>
    <style:style style:name="P4" style:family="paragraph" style:parent-style-name="Table_20_Heading">
      <style:paragraph-properties fo:text-align="center" style:justify-single-word="false"/>
    </style:style>
    <style:style style:name="P5" style:family="paragraph" style:parent-style-name="Table_20_Heading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</style:style>
    <style:style style:name="P9" style:family="paragraph" style:parent-style-name="Table_20_Contents">
      <style:paragraph-properties fo:text-align="center" style:justify-single-word="false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P6">
      <style:paragraph-properties fo:text-align="center" style:justify-single-word="false"/>
    </style:style>
    <style:style style:name="P12" style:family="paragraph" style:parent-style-name="P7">
      <style:paragraph-properties fo:text-align="center" style:justify-single-word="false"/>
    </style:style>
    <style:style style:name="P13" style:family="paragraph" style:parent-style-name="P8">
      <style:paragraph-properties fo:text-align="center" style:justify-single-word="false"/>
    </style:style>
    <style:style style:name="P14" style:family="paragraph" style:parent-style-name="P9">
      <style:paragraph-properties fo:text-align="center" style:justify-single-word="false"/>
    </style:style>
    <style:style style:name="P15" style:family="paragraph" style:parent-style-name="P10">
      <style:paragraph-properties fo:text-align="center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актуальный-список-сотрудников-оуупипдн-по-району-богородское-города-москвы"/>Актуальный список сотрудников ОУУПиПДН по району Богородское города Москвы<text:bookmark-end text:name="актуальный-список-сотрудников-оуупипдн-по-району-богородское-города-москвы"/></text:h>
      <text:p text:style-name="First_20_paragraph">19.08.202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P11"><text:span text:style-name="T1">ОМВД</text:span></text:p>
          </table:table-cell>
          <table:table-cell table:style-name="TableRowCell" office:value-type="string">
            <text:p text:style-name="P12"><text:span text:style-name="T1">№ участкового пункта полиции, адрес</text:span></text:p>
          </table:table-cell>
          <table:table-cell table:style-name="TableRowCell" office:value-type="string">
            <text:p text:style-name="P13"><text:span text:style-name="T1">ФИО участкового, номер телефона</text:span></text:p>
          </table:table-cell>
          <table:table-cell table:style-name="TableRowCell" office:value-type="string">
            <text:p text:style-name="P14"><text:span text:style-name="T1">Дата и часы приема</text:span></text:p>
          </table:table-cell>
          <table:table-cell table:style-name="TableRowCell" office:value-type="string">
            <text:p text:style-name="P15"><text:span text:style-name="T1">Объекты, расположенные на административном участке</text:span>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УПП 1, г.Москва,<text:line-break/>ул. Бойцовая д.17, корп.1</text:p>
          </table:table-cell>
          <table:table-cell table:style-name="TableRowCell" office:value-type="string">
            <text:p text:style-name="P8"><text:line-break/><text:line-break/>Егоров Павел Алексеевич,<text:line-break/>89990105864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бульвар Маршала Рокоссовского д.23, д.25, д.27/20;<text:line-break/>ул. Глебовская д.1, д.3 (1,2), д.5, д.7,<text:line-break/>д.8а (1), д.9, д.10, д.10а, д.10б, д.11, д.12, д.16, д.20б;<text:line-break/>ул. 4-я Гражданская д.19;<text:line-break/>ул. 1-я Мясниковская д. 16, д.18, д.20;<text:line-break/>ул. Наримановская д.23, д. 25 (1-3);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<text:line-break/>УПП 1, г.Москва,<text:line-break/>ул. Бойцовая д.17, корп.1</text:p>
          </table:table-cell>
          <table:table-cell table:style-name="TableRowCell" office:value-type="string">
            <text:p text:style-name="P8"><text:line-break/><text:line-break/><text:line-break/><text:line-break/>Недобежков Евгений Иванович,<text:line-break/>89990105865</text:p>
          </table:table-cell>
          <table:table-cell table:style-name="TableRowCell" office:value-type="string">
            <text:p text:style-name="P9"><text:line-break/><text:line-break/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 Андреево-Забелинская д.28, д.35;<text:line-break/>ул. Бойцовая д.11, д.13 (1,2), д.15, д.17<text:line-break/>(1-3), д.19;<text:line-break/>бульвар Маршала Рокоссовского<text:line-break/>д.21/21, д.39/22;<text:line-break/>ул. Глебовская д.2, д.4, д.6, д. 8, д.8а (2); ул. 4-я Гражданская д. 21(25), д.33, д.35;<text:line-break/>ул. Детская д.14;<text:line-break/>ул. Игральная д.3;<text:line-break/>ул. Наримановская д.27, д.32, д.34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УПП 1, г.Москва,<text:line-break/>ул. Бойцовая д.17, корп.1</text:p>
          </table:table-cell>
          <table:table-cell table:style-name="TableRowCell" office:value-type="string">
            <text:p text:style-name="P8"><text:line-break/><text:line-break/>Махмуров Валентин Эдуардович, 89990105863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<text:line-break/>бульвар Маршала Рокоссовского д.29/13, д.31, д.33/12, д.37, д.39 корп. 1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ул. Милионная д.11, корп.1</text:p>
          </table:table-cell>
          <table:table-cell table:style-name="TableRowCell" office:value-type="string">
            <text:p text:style-name="P8"><text:line-break/><text:line-break/><text:line-break/>Стрельцов Николай Николаевич,<text:line-break/>89990106016</text:p>
          </table:table-cell>
          <table:table-cell table:style-name="TableRowCell" office:value-type="string">
            <text:p text:style-name="P9"><text:line-break/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1-я Гражданская д.94, д.96;<text:line-break/>ул. 3-я Гражданская д.1, д.2в, д.2, д.3,<text:line-break/>д.3а, д.4, д.6, д.17, д.33, д.35, д.52, д.54, д.54а, д.58, д.58а;<text:line-break/>ул. Краснобогатырская д.29 (1,2), д.31 (1,2), д.38 стр.2, д.42, д.44а, д.75(1,2), д.23, д.23а, д.25, д.25а, д.27, д.38, д.38 стр. 1;<text:line-break/>ул. 2-я Прогонная д.7, д.7 стр.1, д.10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ул. Милионная д.11, корп.1</text:p>
          </table:table-cell>
          <table:table-cell table:style-name="TableRowCell" office:value-type="string">
            <text:p text:style-name="P8"><text:line-break/><text:line-break/><text:line-break/>Слепухин Анатолий Александрович, 89990105972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Богородский вал д.1, д.3;<text:line-break/>ул. 1-я Гражданская д.95, д.97, д.99 (1,2) д.101, д.105;<text:line-break/>ул. Игральная д.1, д.1 (1-4);<text:line-break/>ул. Краснобогатырская д.44, д.72, д.77,<text:line-break/>д.79;<text:line-break/>ул. Наримановская д.4, д.8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ул. Краснобогатырская д.21</text:p>
          </table:table-cell>
          <table:table-cell table:style-name="TableRowCell" office:value-type="string">
            <text:p text:style-name="P8"><text:line-break/><text:line-break/><text:line-break/>Ефременков Павел Сергеевич,<text:line-break/>89990105814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 Краснобогатырская д.6, д.10, д.21, д.24, д.28;<text:line-break/>ул. 1-я Мясниковская д.2, д.8/10, д.14, д.14а;<text:line-break/>ул. 2-я Мясниковская д.2, д.5/7, д. 10;<text:line-break/>ул. Наримановская д.13, д.15, д.17, д.19, д.21;<text:line-break/>Погонный пр-д д.2, д.4, д.6, д.8;<text:line-break/>ул. Токарная д.12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Краснобогатырская д.21</text:p>
          </table:table-cell>
          <table:table-cell table:style-name="TableRowCell" office:value-type="string">
            <text:p text:style-name="P8"><text:line-break/><text:line-break/>Лебедев Павел Эдуардович,<text:line-break/>89990106038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ул. 3- я Богатырская д.1 кор.1, д.3, д.6, д.14, д.21;<text:line-break/>ул. Краснобогатырская д.7, д. 9, д.11;<text:line-break/>ул. Миллионная ул. д.3, д.3/5, д.5/7 (корп.1), д.11 (1-3), д.13 (1-2)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Краснобогатырская д.21</text:p>
          </table:table-cell>
          <table:table-cell table:style-name="TableRowCell" office:value-type="string">
            <text:p text:style-name="P8"><text:line-break/><text:line-break/>Козлов Леонид Александрович,<text:line-break/>89990106017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Белокаменное ш. д.2;<text:line-break/>1-й Белокаменный пр. д.2, д.2А;<text:line-break/>ул. Лосиноостровская д. 2;<text:line-break/>Погонный пр. д.1 (1-11), д.3 (1-3), д.3а<text:line-break/>(1-9), д.5а;<text:line-break/>Яузская аллея д.1а, д.2, д.4, д.6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Краснобогатырская д.21</text:p>
          </table:table-cell>
          <table:table-cell table:style-name="TableRowCell" office:value-type="string">
            <text:p text:style-name="P8"><text:line-break/><text:line-break/>Вакансия<text:line-break/>(ст.УУП Козлов Леонид Александрович),<text:line-break/>89990106017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2-й Богатырский пер. д.8;<text:line-break/>ул. Краснобогатырская д.2, д.13, д.13а,<text:line-break/>д.17, д.19 (1-3), д.21а;<text:line-break/>ул. Миллионная д.1, д.5, д.6, д.8 (1-3),<text:line-break/>д.10, д.10а, д.12, д.12а, д.14, д.15 (1-3)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Бойцовая<text:line-break/>д. 22 к.1</text:p>
          </table:table-cell>
          <table:table-cell table:style-name="TableRowCell" office:value-type="string">
            <text:p text:style-name="P8"><text:line-break/>Вакансия<text:line-break/>(ст. УУП Бурыкин Владимир Михайлович), 89990105968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<text:line-break/>ул. Бойцовая д. 6 (1-6), д.8, д.10 (1-9), д. 14(1-10), д.16, д.6/8а, д.6/8б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ул. Бойцовая<text:line-break/>д. 22 к.1</text:p>
          </table:table-cell>
          <table:table-cell table:style-name="TableRowCell" office:value-type="string">
            <text:p text:style-name="P8"><text:line-break/><text:line-break/><text:line-break/>Бурыкин Владимир Михайлович,<text:line-break/>89990105968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Бойцовая д.2/30, д.4/37 (2-5), д.18 (2-17), д.20, д.22 (1-6), д.24 (1-4);<text:line-break/>бульвар Маршала Рокоссовского д.9, д.10, д.11, д.12, д.13, д.14, д.15, д.16, д.17, д.18, д.19/16, д.20/18;<text:line-break/>ул. 4-я Гражданская д.32, д.34 (1-3), д.37 (1,2), д.39 (1-6), д. 39 (7);<text:line-break/>ул. Малая Черкизовская д.64, д.66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Ивантеевская д.10</text:p>
          </table:table-cell>
          <table:table-cell table:style-name="TableRowCell" office:value-type="string">
            <text:p text:style-name="P8"><text:line-break/><text:line-break/>Вакансия<text:line-break/>(УУП Гаридова Марина Сергеевна), 89990105820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Ивантеевская д.3 (1-5), д.5 (1,2), д.6,<text:line-break/>д.8, д.10;<text:line-break/>бульвар Маршала Рокоссовского д.30, д.32, д.34, д.36/1, д.40, д.42;<text:line-break/>Погонный пр. д.10, д.12(1), д.14(1), д. 27, д.33, д.48, д.50, д.52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ул. Ивантеевская д.10</text:p>
          </table:table-cell>
          <table:table-cell table:style-name="TableRowCell" office:value-type="string">
            <text:p text:style-name="P8"><text:line-break/><text:line-break/>Гаридова Марина Сергеевна,<text:line-break/>89990105820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Ивантеевская д.2 (1-4), д.2а, д.2б, д. 2в, д.4 (1,2);<text:line-break/>бульвар Маршала Рокоссовского д.38; Погонный пр. д.5 (1-5), д.9, д.11, д14 (2), д.23 (1-4), д.25,<text:line-break/>ул. Лосиноостровская д.22А, д.22 стр.З</text:p>
          </table:table-cell>
        </table:table-row>
        <table:table-row>
          <table:table-cell table:style-name="TableRowCell" office:value-type="string">
            <text:p text:style-name="P6"><text:line-break/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ул. Ивантеевская д.10</text:p>
          </table:table-cell>
          <table:table-cell table:style-name="TableRowCell" office:value-type="string">
            <text:p text:style-name="P8"><text:line-break/><text:line-break/><text:line-break/>Чернышев Илья Сергеевич,<text:line-break/>89990105970</text:p>
          </table:table-cell>
          <table:table-cell table:style-name="TableRowCell" office:value-type="string">
            <text:p text:style-name="P9"><text:line-break/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Бойцовая д.23, д.25, д.25а, д.27, д29;<text:line-break/>бульвар Маршала Рокоссовского д.22/23, д.24, д.26, д.28/14;<text:line-break/>ул. Ивантеевская д.1 (1-6), д.1а, д.16/18, д.20;<text:line-break/>3-й пр. Подбельского д.14 (2,3), д.16, д.16а, д.16б, д.18, д.18а, д.18б;<text:line-break/>Погонный пр. д.7а, д.7 (1,2,3)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г. Москва, Открытое ш. д. 6 к.2</text:p>
          </table:table-cell>
          <table:table-cell table:style-name="TableRowCell" office:value-type="string">
            <text:p text:style-name="P8"><text:line-break/><text:line-break/>Макашкин Василий Васильевич,<text:line-break/>89990105867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<text:line-break/>бульвар Маршала Рокоссовского д.1/1, д.3, д.2/3, д.4, д.7 (1-4), д. 8 (1-4), д. 6 к. 1 (А.Б.В.Г)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Открытое ш. д. 6 к.2</text:p>
          </table:table-cell>
          <table:table-cell table:style-name="TableRowCell" office:value-type="string">
            <text:p text:style-name="P8"><text:line-break/><text:line-break/>Земсков Роман Александрович,<text:line-break/>89990105819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<text:line-break/>Открытое ш. д.1 (1-12), д.6 (1-13), д.12, д.14, д. 48а;<text:line-break/>Тюменский пр. д. 1 стр. 1, д. 2, д. 3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Открытое ш. д. 6 к.2</text:p>
          </table:table-cell>
          <table:table-cell table:style-name="TableRowCell" office:value-type="string">
            <text:p text:style-name="P8"><text:line-break/><text:line-break/>Шубин Павел Константинович,<text:line-break/>89990117198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Алымов пер. д.4, д.13, д.15, д.17 (1,2);<text:line-break/>ул. 3-я Гражданская д. 64(74), д.70;<text:line-break/>ул. 4-я Гражданская д.36, д.43 (1-8), д.41 (1,2);<text:line-break/>ул. Просторная д.1, д.3, д.5, д.7, д.9, д.11, д.13, д.15 (1,2)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5-й пр. Подбельского д.4А к.З</text:p>
          </table:table-cell>
          <table:table-cell table:style-name="TableRowCell" office:value-type="string">
            <text:p text:style-name="P8"><text:line-break/><text:line-break/>Демин Анатолий Андреевич,<text:line-break/>89990106018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ул. Ивантеевская д.21, д.23, д.25, д.30 (1,2), д.32 (1-3), д.32 а,б;<text:line-break/>Открытое ш. д.9 вл.9;<text:line-break/>5-й пр. Подбельского д.4а (1-5,10);<text:line-break/>6-й пр. Подбельского д.12, д.14, д.16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5-й пр. Подбельского д.4А к.З</text:p>
          </table:table-cell>
          <table:table-cell table:style-name="TableRowCell" office:value-type="string">
            <text:p text:style-name="P8"><text:line-break/><text:line-break/>Сазонов Андрей Сергеевич,<text:line-break/>89990106037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<text:line-break/><text:line-break/><text:line-break/>Открытое ш. д.3 (1-13), д.5 (1-13),<text:line-break/>д.5 стр.14</text:p>
          </table:table-cell>
        </table:table-row>
        <table:table-row>
          <table:table-cell table:style-name="TableRowCell" office:value-type="string">
            <text:p text:style-name="P6"><text:line-break/><text:line-break/><text:line-break/>Богородское</text:p>
          </table:table-cell>
          <table:table-cell table:style-name="TableRowCell" office:value-type="string">
            <text:p text:style-name="P7"><text:line-break/><text:line-break/><text:line-break/>г. Москва, 5-й пр. Подбельского д.4А к.З</text:p>
          </table:table-cell>
          <table:table-cell table:style-name="TableRowCell" office:value-type="string">
            <text:p text:style-name="P8"><text:line-break/><text:line-break/><text:line-break/>Улитин Дмитрий Романович,<text:line-break/>89990105941</text:p>
          </table:table-cell>
          <table:table-cell table:style-name="TableRowCell" office:value-type="string">
            <text:p text:style-name="P9">ПРИЕМ НАСЕЛЕНИЯ ОСУЩЕСТВЛЯЕТСЯ ВТОРНИК, ЧЕТВЕРГ С 17:00 ДО 19:00,<text:line-break/>В СУББОТУ С 15:00 ДО 16:00<text:line-break/>(ПРИ РАБОТЕ ПО ГРАФИКУ НЕСЕНИЯ СЛУЖБЫ)</text:p>
          </table:table-cell>
          <table:table-cell table:style-name="TableRowCell" office:value-type="string">
            <text:p text:style-name="P10">ул. Бойцовая д.22а, д.24а, д.24 cтр.1 «5»;<text:line-break/>ул. Ивантеевская д.7/20, д.9, д.11, д.11б, д.13, д.15 (1,2), д.17 (1,2), д.25 к.2, д.28 (1-5);<text:line-break/>3-й пр. Подбельского д.22, д.24, д.26;<text:line-break/>4-й пр. Подбельского д.2 (1), д.4 (2), д.6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security_and_law_and_order/bezopasnost/detail/12524627.html" office:name=""><text:span text:style-name="Definition">http://bogorodskoe.mos.ru/security_and_law_and_order/bezopasnost/detail/1252462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0T07:45:15Z</meta:creation-date>
    <dc:date>2024-10-10T07:45:15Z</dc:date>
  </office:meta>
</office:document-meta>
</file>