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е-категории-работников-имеют-право-на-предоставление-оплачиваемого-отпуска-в-удобное-время"/>Какие категории работников имеют право на предоставление оплачиваемого отпуска в удобное время<text:bookmark-end text:name="какие-категории-работников-имеют-право-на-предоставление-оплачиваемого-отпуска-в-удобное-время"/></text:h>
      <text:p text:style-name="First_20_paragraph">27.09.2024</text:p>
      <text:p text:style-name="Text_20_body">Право на предоставление оплачиваемого отпуска в удобное время имеют специальные категории работников, которые определены федеральными законами. Работодатель может дополнительно установить такое право и для других категорий работников, например, в положении об отпусках (ч. 1 ст. 8, ч. 1 ст. 22, ч. 4 ст. 123 ТК РФ).</text:p>
      <text:p text:style-name="Text_20_body">К тем, у кого эта гарантия есть в силу закона, относятся, в частности, следующие работники:</text:p>
      <text:p text:style-name="Text_20_body">имеющие трех и более детей в возрасте до 18 лет (до достижения младшим из них 14 лет) (ст. 262.2 ТК РФ);</text:p>
      <text:p text:style-name="Text_20_body">отозванные из ежегодного оплачиваемого отпуска (ч. 2 ст. 125 ТК РФ);</text:p>
      <text:p text:style-name="Text_20_body">женщины - перед отпуском по беременности и родам или сразу после него либо по окончании отпуска по уходу за ребенком (ст. 260 ТК РФ);</text:p>
      <text:p text:style-name="Text_20_body">несовершеннолетние (ст. 267 ТК РФ);</text:p>
      <text:p text:style-name="Text_20_body">один из родителей (опекун, попечитель, приемный родитель), воспитывающий ребенка- инвалида в возрасте до 18 лет (ст. 262.1 ТК РФ);</text:p>
      <text:p text:style-name="Text_20_body">почетные доноры России (и. 1 ч. 1 ст. 23 Закона о донорстве);</text:p>
      <text:p text:style-name="Text_20_body">которые получили или перенесли лучевую болезнь и другие заболевания, связанные с радиационным воздействием вследствие чернобыльской катастрофы или при работах по ликвидации ее последствий, инвалиды вследствие такой катастрофы (и. и. 1,2 ч. 1 ст. 13, и.</text:p>
      <text:p text:style-name="Text_20_body">5 ч. 1 ст. 14 Закона от 15.05.1991 N 1244-1).</text:p>
      <text:p text:style-name="Text_20_body">Некоторые из тех, кому полагается отпуск в удобное им время, вправе взять его не только после отработки шести месяцев непрерывно, но и раньше. К примеру, женщины - перед отпуском по беременности и родам или сразу после него, несовершеннолетние (абз. 2, 3 ч. 3 ст. 122, ч. 4 ст. 123, ст. ст. 260, 267 ТК РФ).</text:p>
      <text:p text:style-name="Text_20_body"><text:line-break/></text:p>
      <text:p text:style-name="Text_20_body">Адрес страницы: <text:a xlink:type="simple" xlink:href="http://bogorodskoe.mos.ru/security_and_law_and_order/detail/12587361.html" office:name=""><text:span text:style-name="Definition">http://bogorodskoe.mos.ru/security_and_law_and_order/detail/1258736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8T23:55:14Z</meta:creation-date>
    <dc:date>2024-09-28T23:55:14Z</dc:date>
  </office:meta>
</office:document-meta>
</file>