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какие-причины-отсутствия-на-рабочем-месте-признаются-уважительными"/>Какие причины отсутствия на рабочем месте признаются уважительными<text:bookmark-end text:name="какие-причины-отсутствия-на-рабочем-месте-признаются-уважительными"/></text:h>
      <text:p text:style-name="First_20_paragraph">27.09.2024</text:p>
      <text:p text:style-name="Text_20_body">Перечень уважительных причин отсутствия на рабочем месте законом не определен. Работодатель самостоятельно решает, является причина отсутствия работника на работе уважительной или нет (Письма Роструда от 04.12.2020 N ПГ/56975-6-1, от 31.10.2008 N 5916-ТЗ). Принять такое решение работодатель может на основании объяснительной работника, а также других документов, подтверждающих причину отсутствия, если он их представит дополнительно.</text:p>
      <text:p text:style-name="Text_20_body">Примеры уважительных причин отсутствия на работе:</text:p>
      <text:p text:style-name="Text_20_body">- болезнь, подтвержденная больничным листом (абз. 2 п. 17 Письма ФСС РФ от 28.10.2011 N 14-03-18/15-12956);</text:p>
      <text:p text:style-name="Text_20_body">- сдача крови и ее компонентов, а также проведение связанного с этим медицинского осмотра в рабочее время (ч. 1 ст. 186 ТК РФ);</text:p>
      <text:p text:style-name="Text_20_body">- отсутствие проездных билетов, из-за чего работник не смог вовремя вернуться на работу из места, где проводил отпуск (при этом заранее уведомил вас об этой проблеме) (Определение Верховного Суда РФ от 30.03.2012 N 69-В12-1);</text:p>
      <text:p text:style-name="Text_20_body">- использование работником отпуска по графику (даже если вы не уведомили работника и не издали приказ) (ч. 2, 3 ст. 123 ТК РФ);</text:p>
      <text:p text:style-name="Text_20_body">- прохождение военных сборов (ч. 1 ст. 170 ТК РФ, п. 2 ст. 6 Закона о воинской обязанности).</text:p>
      <text:p text:style-name="Text_20_body"><text:line-break/></text:p>
      <text:p text:style-name="Text_20_body">Адрес страницы: <text:a xlink:type="simple" xlink:href="http://bogorodskoe.mos.ru/security_and_law_and_order/detail/12587375.html" office:name=""><text:span text:style-name="Definition">http://bogorodskoe.mos.ru/security_and_law_and_order/detail/12587375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0-08T07:31:14Z</meta:creation-date>
    <dc:date>2024-10-08T07:31:14Z</dc:date>
  </office:meta>
</office:document-meta>
</file>