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1-января-2025-года-применяется-обновленный-порядок-оказания-сфр-бесплатной-помощи-лицам-имеющим-право-на-получение-страхового-обеспечения"/>С 1 января 2025 года применяется обновленный порядок оказания СФР бесплатной помощи лицам, имеющим право на получение страхового обеспечения<text:bookmark-end text:name="с-1-января-2025-года-применяется-обновленный-порядок-оказания-сфр-бесплатной-помощи-лицам-имеющим-право-на-получение-страхового-обеспечения"/></text:h>
      <text:p text:style-name="First_20_paragraph">27.09.2024</text:p>
      <text:p text:style-name="Text_20_body">Бесплатная помощь оказывается застрахованному лицу в целях получения пособий, в т.ч. по временной нетрудоспособности или в связи с рождением ребенка, в случаях прекращения страхователем деятельности или когда невозможно установить фактическое место его нахождения.</text:p>
      <text:p text:style-name="Text_20_body">Бесплатная помощь оказывается в виде составления заявлений, жалоб, ходатайств и других документов правового характера, а также в виде представления интересов заявителя в судах.</text:p>
      <text:p text:style-name="Text_20_body">К заявлению об оказании бесплатной помощи прилагаются следующие документы и (или) их копии:</text:p>
      <text:p text:style-name="Text_20_body">документы, удостоверяющие личность заявителя (представителя);</text:p>
      <text:p text:style-name="Text_20_body">документы, подтверждающие, что застрахованное лицо находилось (находится) в трудовых отношениях со страхователем на момент возникновения права на назначение и выплату пособий, - представляются при их наличии;</text:p>
      <text:p text:style-name="Text_20_body">документы, подтверждающие право заявителя на получение страхового обеспечения или имеющие значение для его назначения, - представляются при их наличии;</text:p>
      <text:p text:style-name="Text_20_body">вступившее в законную силу решение суда об установлении юридических фактов, имеющих значение для назначения страхового обеспечения, - представляется при его наличии;</text:p>
      <text:p text:style-name="Text_20_body">документ, подтверждающий полномочия представителя заявителя, в случае если за получением бесплатной помощи обращается законный или уполномоченный представитель заявителя.</text:p>
      <text:p text:style-name="Text_20_body">Приказ Минтруда России от 09.08.2024 N 395н "Об утверждении Порядка оказания Фондом пенсионного и социального страхования Российской Федерации бесплатной помощи застрахованному лицу" Зарегистрировано в Минюсте России 13.09.2024 N 79467.</text:p>
      <text:p text:style-name="Text_20_body"><text:line-break/></text:p>
      <text:p text:style-name="Text_20_body">Адрес страницы: <text:a xlink:type="simple" xlink:href="http://bogorodskoe.mos.ru/security_and_law_and_order/bezopasnost/detail/12587407.html" office:name=""><text:span text:style-name="Definition">http://bogorodskoe.mos.ru/security_and_law_and_order/bezopasnost/detail/12587407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7T11:42:38Z</meta:creation-date>
    <dc:date>2024-09-27T11:42:38Z</dc:date>
  </office:meta>
</office:document-meta>
</file>