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госавтоинспекции-москвы-напомнили-велокурьерам-о-соблюдении-правил-дорожного-движения"/>Сотрудники Госавтоинспекции Москвы напомнили велокурьерам о соблюдении Правил дорожного движения<text:bookmark-end text:name="сотрудники-госавтоинспекции-москвы-напомнили-велокурьерам-о-соблюдении-правил-дорожного-движения"/></text:h>
      <text:p text:style-name="First_20_paragraph">13.11.2024</text:p>
      <text:p text:style-name="Text_20_body">Автоинспекторы ежедневно реализуют профилактические меры и организуют контроль за участием в дорожном движении лиц, оказывающих услуги доставки.</text:p>
      <text:p text:style-name="Text_20_body">Одним из важных правил безопасности для велосипедистов является правильное пересечение проезжей части – переходить дорогу можно только по пешеходному переходу, спешившись и ведя велосипед рядом с собой.</text:p>
      <text:p text:style-name="Text_20_body">В рамках мероприятия сотрудники Госавтоинспекции напомнили велокурьерам о необходимости быть внимательными на дороге, использовать защитную экипировку, а также соблюдать требования дорожных знаков и сигналов светофорных объектов.</text:p>
      <text:p text:style-name="Text_20_body"><text:line-break/></text:p>
      <text:p text:style-name="Text_20_body">Адрес страницы: <text:a xlink:type="simple" xlink:href="http://bogorodskoe.mos.ru/security_and_law_and_order/detail/12658637.html" office:name=""><text:span text:style-name="Definition">http://bogorodskoe.mos.ru/security_and_law_and_order/detail/1265863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4T09:10:03Z</meta:creation-date>
    <dc:date>2024-11-14T09:10:03Z</dc:date>
  </office:meta>
</office:document-meta>
</file>