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ор-восточного-административного-округа-города-москвы-разъясняет-памятка-на-тему-я-выбираю-жизнь"/>Прокурор Восточного административного округа города Москвы разъясняет: памятка на тему "Я выбираю жизнь!"<text:bookmark-end text:name="прокурор-восточного-административного-округа-города-москвы-разъясняет-памятка-на-тему-я-выбираю-жизнь"/></text:h>
      <text:p text:style-name="First_20_paragraph">18.11.2024</text:p>
      <text:p text:style-name="Text_20_body"><text:line-break/></text:p>
      <text:p text:style-name="Text_20_body">Адрес страницы: <text:a xlink:type="simple" xlink:href="http://bogorodskoe.mos.ru/security_and_law_and_order/bezopasnost/detail/12665712.html" office:name=""><text:span text:style-name="Definition">http://bogorodskoe.mos.ru/security_and_law_and_order/bezopasnost/detail/12665712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8T12:24:26Z</meta:creation-date>
    <dc:date>2024-11-18T12:24:26Z</dc:date>
  </office:meta>
</office:document-meta>
</file>