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памятка-на-тему-свалка-мусора-запрещена-ответственность-за-незаконные-свалки"/>Прокурор Восточного административного округа города Москвы разъясняет: памятка на тему "Свалка мусора запрещена! Ответственность за незаконные свалки"<text:bookmark-end text:name="прокурор-восточного-административного-округа-города-москвы-разъясняет-памятка-на-тему-свалка-мусора-запрещена-ответственность-за-незаконные-свалки"/></text:h>
      <text:p text:style-name="First_20_paragraph">18.11.2024</text:p>
      <text:p text:style-name="Text_20_body"><text:line-break/></text:p>
      <text:p text:style-name="Text_20_body">Адрес страницы: <text:a xlink:type="simple" xlink:href="http://bogorodskoe.mos.ru/security_and_law_and_order/bezopasnost/detail/12665714.html" office:name=""><text:span text:style-name="Definition">http://bogorodskoe.mos.ru/security_and_law_and_order/bezopasnost/detail/126657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12:24:48Z</meta:creation-date>
    <dc:date>2024-11-18T12:24:48Z</dc:date>
  </office:meta>
</office:document-meta>
</file>