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зменение-в-законе"/>Изменение в законе<text:bookmark-end text:name="изменение-в-законе"/></text:h>
      <text:p text:style-name="First_20_paragraph">18.12.2024</text:p>
      <text:p text:style-name="Text_20_body">В связи с произошедшими изменениями, внесенными Федеральным законом от 08.08.2024 № 222-ФЗ "О внесении изменений в отдельные законодательные акты Российской Федерации" в законодательстве разъяснены обязанности адвокатов в рамках Федерального закона от 07.08.2001 № 115-ФЗ "О противодействии легализации (отмыванию) доходов, полученных преступным путем, и финансированию терроризма".</text:p>
      <text:p text:style-name="Text_20_body">В письме Федеральной палаты адвокатов от 25.10.2024 № 351-10/24-АП сообщается о расширении перечня операций и сделок, при осуществлении которых от имени или по поручению своего клиента адвокатами должны выполняться требования Федерального закона № 115-ФЗ.</text:p>
      <text:p text:style-name="Text_20_body">Кроме этого, сообщается о применении дополненных положений статьи 7.1 Федерального закона № 115-ФЗ к правоотношениям, связанным с реализацией адвокатами своих прав и исполнением ими возложенных на них обязанностей, возникшим с 30 декабря 2024 года.</text:p>
      <text:p text:style-name="Text_20_body"><text:line-break/></text:p>
      <text:p text:style-name="Text_20_body">Адрес страницы: <text:a xlink:type="simple" xlink:href="http://bogorodskoe.mos.ru/security_and_law_and_order/bezopasnost/detail/12727374.html" office:name=""><text:span text:style-name="Definition">http://bogorodskoe.mos.ru/security_and_law_and_order/bezopasnost/detail/12727374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8T14:44:15Z</meta:creation-date>
    <dc:date>2024-12-18T14:44:15Z</dc:date>
  </office:meta>
</office:document-meta>
</file>