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он-о-маркировке-рекламы-и-обязательных-отчислениях-за-распространение-рекламы-в-интернете"/>Закон о маркировке рекламы и обязательных отчислениях за распространение рекламы в интернете<text:bookmark-end text:name="закон-о-маркировке-рекламы-и-обязательных-отчислениях-за-распространение-рекламы-в-интернете"/></text:h>
      <text:p text:style-name="First_20_paragraph">18.12.2024</text:p>
      <text:p text:style-name="Text_20_body">Закон о маркировке рекламы и обязательных отчислениях за распространение рекламы в интернете. Проект Федерального закона № 600974-8 "О внесении изменений в Федеральный закон "О рекламе" и отдельные законодательные акты Российской Федерации" (в части уточнения рекламы финансовых услуг и финансовой деятельности). Рекламораспространители и операторы рекламных систем, осуществляющие распространение в сети "Интернет" рекламы, будут обязаны осуществлять отчисления в размере 3% от суммы дохода, полученного от реализации соответствующих услуг. Правительство определит критерии отнесения к рекламе информации, распространяемой на отдельных информационных ресурсах, а также особенности исчисления и уплаты данных платежей. Освобождены от обязательных отчислений, в частности, владельцы сайтов — вещатели телеканалов и (или) радиоканалов; сетевые издания, редакции или учредители которых соответствуют одному из установленных критериев; общероссийские обязательные общедоступные телеканалы. Кроме того, законопроектом уточняются требования к распространению социальной рекламы, а также в связи с ростом закредитованности населения предусматриваются дополнительные требования к рекламе услуг, связанных с предоставлением потребительского кредита (займа). В числе таких требований, в частности, наличие предупреждения "Изучите все условия кредита (займа)" с указанием на раздел сайта с подробными условиями кредита, а в отсутствие ресурса - указание в рекламе всех условий, влияющих на полную стоимость кредита (займа), а также предупреждение "Оценивайте свои финансовые возможности и риски".</text:p>
      <text:p text:style-name="Text_20_body"><text:line-break/></text:p>
      <text:p text:style-name="Text_20_body">Адрес страницы: <text:a xlink:type="simple" xlink:href="http://bogorodskoe.mos.ru/security_and_law_and_order/bezopasnost/detail/12727377.html" office:name=""><text:span text:style-name="Definition">http://bogorodskoe.mos.ru/security_and_law_and_order/bezopasnost/detail/1272737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14:43:43Z</meta:creation-date>
    <dc:date>2024-12-18T14:43:43Z</dc:date>
  </office:meta>
</office:document-meta>
</file>