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освобождения-от-уплаты-страховых-взносов-за-периоды-прохождения-военной-службы."/>Порядок освобождения от уплаты страховых взносов за периоды прохождения военной службы.<text:bookmark-end text:name="порядок-освобождения-от-уплаты-страховых-взносов-за-периоды-прохождения-военной-службы."/></text:h>
      <text:p text:style-name="First_20_paragraph">18.12.2024</text:p>
      <text:p text:style-name="Text_20_body"><text:line-break/></text:p>
      <text:p text:style-name="Text_20_body">В соответствии с письмом ФНС России от 09.12.2024 N БС-4-11/13952@ "Об освобождении от уплаты страховых взносов" основания для освобождения от уплаты страховых взносов в совокупном фиксированном размере за периоды военной службы по призыву или по контракту предусмотрены пунктом 7 статьи 430 НК РФ. Условием такого освобождения является, в частности, представление в налоговый орган соответствующего заявления (КНД 1150081) и подтверждающих документов.</text:p>
      <text:p text:style-name="Text_20_body">Сообщается о документах, свидетельствующих об отсутствии деятельности у плательщиков в указанные периоды, а также приведен перечень документов, подтверждающих право на освобождение от уплаты страховых взносов.</text:p>
      <text:p text:style-name="Text_20_body">Также разъяснена обязанность по уплате страховых взносов в случае: осуществления в расчетном периоде деятельности плательщиками, имеющими право на освобождение; получения дохода от осуществления предпринимательской деятельности в расчетном периоде при наличии у плательщика основания для освобождения от уплаты страховых взносов за полный расчетный период</text:p>
      <text:p text:style-name="Text_20_body"><text:line-break/></text:p>
      <text:p text:style-name="Text_20_body">Адрес страницы: <text:a xlink:type="simple" xlink:href="http://bogorodskoe.mos.ru/security_and_law_and_order/bezopasnost/detail/12727378.html" office:name=""><text:span text:style-name="Definition">http://bogorodskoe.mos.ru/security_and_law_and_order/bezopasnost/detail/127273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02:25:51Z</meta:creation-date>
    <dc:date>2024-12-27T02:25:51Z</dc:date>
  </office:meta>
</office:document-meta>
</file>