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разъясняет-закрепление-за-прокуратурой-российской-федерации-полномочий-по-осуществлению-надзора-за-деятельностью-органов-публичной-власти-федеральных-территорий"/>Прокурор Восточного административного округа города Москвы разъясняет закрепление за прокуратурой Российской Федерации полномочий по осуществлению надзора за деятельностью органов публичной власти федеральных территорий<text:bookmark-end text:name="прокурор-восточного-административного-округа-города-москвы-разъясняет-закрепление-за-прокуратурой-российской-федерации-полномочий-по-осуществлению-надзора-за-деятельностью-органов-публичной-власти-федеральных-территорий"/></text:h>
      <text:p text:style-name="First_20_paragraph">19.12.2024</text:p>
      <text:p text:style-name="Text_20_body">Федеральным законом от 30.09.2024 № 334-ФЗ "О внесении изменений в Федеральный закон "О прокуратуре Российской Федерации" и Федеральный закон "Об антикоррупционной экспертизе нормативных правовых актов и проектов нормативных правовых актов" за прокуратурой Российской Федерации закреплены полномочия по осуществлению надзора за деятельностью органов публичной власти федеральных территорий.</text:p>
      <text:p text:style-name="Text_20_body">Законом прокуратура наделяется полномочиями по осуществлению надзора за исполнением законов и соблюдением прав и свобод человека и гражданина органами публичной власти федеральных территорий.</text:p>
      <text:p text:style-name="Text_20_body">Генеральный прокурор Российской Федерации, его заместители и по их поручению другие прокуроры, а также прокурор субъекта РФ, города, района и приравненные к ним прокуроры, их заместители и по их поручению другие прокуроры наделены правом присутствовать на заседаниях органов публичной власти федеральных территорий.</text:p>
      <text:p text:style-name="Text_20_body">Установлено, что прокурор в ходе осуществления своих полномочий проводит антикоррупционную экспертизу нормативных правовых актов органов публичной власти федеральных территорий. Требование прокурора об изменении нормативного правового акта, направленное в представительный орган федеральной территории, подлежит обязательному рассмотрению на его ближайшем заседании.</text:p>
      <text:p text:style-name="Text_20_body"><text:line-break/></text:p>
      <text:p text:style-name="Text_20_body">Адрес страницы: <text:a xlink:type="simple" xlink:href="http://bogorodskoe.mos.ru/security_and_law_and_order/bezopasnost/detail/12728290.html" office:name=""><text:span text:style-name="Definition">http://bogorodskoe.mos.ru/security_and_law_and_order/bezopasnost/detail/1272829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0T09:27:03Z</meta:creation-date>
    <dc:date>2025-02-10T09:27:03Z</dc:date>
  </office:meta>
</office:document-meta>
</file>