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прокурор-восточного-административного-округа-города-москвы-разъясняет-об-административной-ответственности-юридических-лиц-за-совершение-коррупционных-правонарушений"/>Прокурор Восточного административного округа города Москвы разъясняет об административной ответственности юридических лиц за совершение коррупционных правонарушений<text:bookmark-end text:name="прокурор-восточного-административного-округа-города-москвы-разъясняет-об-административной-ответственности-юридических-лиц-за-совершение-коррупционных-правонарушений"/></text:h>
      <text:p text:style-name="First_20_paragraph">19.12.2024</text:p>
      <text:p text:style-name="Text_20_body">Кодексом Российской Федерации об административных правонарушениях (далее – КоАП РФ) предусмотрены два состава административных правонарушений в сфере противодействия коррупции.</text:p>
      <text:p text:style-name="Text_20_body">В соответствии со статьей 19.28 КоАП РФ юридическое лицо подлежит ответственности в случае незаконной передачи, предложения или обещания от имени или в интересах юридического лица либо в интересах связанного с ним юридического лица должностному лицу, лицу, выполняющему управленческие функции в коммерческой или иной организации, иностранному должностному лицу либо должностному лицу публичной международной организации денег, иного имущества, оказание ему услуг имущественного характера либо предоставление ему имущественных прав за совершение в интересах данного юридического лица либо в интересах связанного с ним юридического лица должностным лицом, лицом, выполняющим управленческие функции в коммерческой или иной организации, иностранным должностным лицом либо должностным лицом публичной международной организации действия (бездействие), связанного с занимаемым им служебным положением.</text:p>
      <text:p text:style-name="Text_20_body">За указанное правонарушение предусмотрено наказание в виде административного штрафа на юридических лиц в размере до трехкратной суммы денежных средств, стоимости ценных бумаг, иного имущества, услуг имущественного характера, иных имущественных прав, незаконно переданных или оказанных либо обещанных или предложенных от имени юридического лица, но не менее одного миллиона рублей с конфискацией денег, ценных бумаг, иного имущества или стоимости услуг имущественного характера, иных имущественных прав.</text:p>
      <text:p text:style-name="Text_20_body">В силу пункта 5 примечания к статье 19.28 КоАП РФ юридическое лицо освобождается от административной ответственности за административное правонарушение, предусмотренное указанной статьей, если оно способствовало выявлению данного правонарушения, проведению административного расследования и (или) выявлению, раскрытию и расследованию преступления, связанного с данным правонарушением, либо в отношении этого юридического лица имело место вымогательство. Для освобождения юридического лица от ответственности должна быть установлена именно совокупность действий лица, способствующих выявлению, раскрытию и расследованию преступления, связанного с данным административным правонарушением, а не каких-либо отдельных действий.</text:p>
      <text:p text:style-name="Text_20_body">Положениями статьи 19.29 КоАП РФ предусмотрена ответственность юридических лиц за нарушения требований законодательства при трудоустройстве бывших государственных и муниципальных служащих.</text:p>
      <text:p text:style-name="Text_20_body">В соответствии с частью 4 статьи 12 Федерального закона от 25.12.2008 № 273-ФЗ «О противодействии коррупции» работодатель при заключении трудового или гражданско-правового договора на выполнение работ (оказание услуг), с гражданином, замещавшим должности государственной или муниципальной службы, перечень которых устанавливается нормативными правовыми актами Российской Федерации, в течение двух лет после его увольнения с государственной или муниципальной службы обязан в десятидневный срок сообщать о заключении такого договора представителю нанимателя (работодателю) государственного или муниципального служащего по последнему месту его службы в порядке, устанавливаемом нормативными правовыми актами Российской Федерации.</text:p>
      <text:p text:style-name="Text_20_body">Требования к форме уведомления установлены постановлением Правительства Российской Федерации от 21 января 2015 года № 29 «Об утверждении Правил сообщения работодателем о заключении трудового или гражданско- правового договора на выполнение работ (оказание услуг) с гражданином, замещавшим должности государственной или муниципальной службы, перечень которых устанавливается нормативными правовыми актами Российской Федерации».</text:p>
      <text:p text:style-name="Text_20_body">Неисполнение работодателем указанной обязанности является административным правонарушением, ответственность за которое предусмотрено статьей 19.29 КоАП РФ. Санкцией статьи для юридического лица предусмотрена ответственность в виде штрафа в размере от ста тысяч до пятисот тысяч рублей.</text:p>
      <text:p text:style-name="Text_20_body">Срок давности привлечения к административной ответственности за указанные правонарушения составляет 6 лет.</text:p>
      <text:p text:style-name="Text_20_body"><text:line-break/></text:p>
      <text:p text:style-name="Text_20_body">Адрес страницы: <text:a xlink:type="simple" xlink:href="http://bogorodskoe.mos.ru/security_and_law_and_order/bezopasnost/detail/12728303.html" office:name=""><text:span text:style-name="Definition">http://bogorodskoe.mos.ru/security_and_law_and_order/bezopasnost/detail/12728303.html</text:span></text:a></text:p>
      <text:p text:style-name="Text_20_body"><text:a xlink:type="simple" xlink:href="http://bogorodskoe.mos.ru" office:name=""><text:span text:style-name="Definition">Управа района Богородское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4-12-21T19:35:45Z</meta:creation-date>
    <dc:date>2024-12-21T19:35:45Z</dc:date>
  </office:meta>
</office:document-meta>
</file>