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восточного-административного-округа-города-москвы-разъясняет-об-основных-направлениях-деятельности-государственных-органов-по-повышению-эффективности-противодействия-коррупции"/>Прокурор Восточного административного округа города Москвы разъясняет об основных направлениях деятельности государственных органов по повышению эффективности противодействия коррупции<text:bookmark-end text:name="прокурор-восточного-административного-округа-города-москвы-разъясняет-об-основных-направлениях-деятельности-государственных-органов-по-повышению-эффективности-противодействия-коррупции"/></text:h>
      <text:p text:style-name="First_20_paragraph">19.12.2024</text:p>
      <text:p text:style-name="Text_20_body">В соответствии со статьей 7 Федерального закона от 25 декабря 2008 года № 273-ФЗ «О противодействии коррупции» среди основных направлений деятельности государственных органов по повышению эффективности противодействия коррупции предусмотрено обеспечение добросовестности, открытости, добросовестной конкуренции и объективности при осуществлении закупок товаров, работ, услуг.</text:p>
      <text:p text:style-name="Text_20_body">При проведении проверок в указанной сфере прокурорами выявляются нарушения, связанные с фактами: выполнения государственного контракта аффилированными лицами заказчика; осуществления закупки товаров, работ, услуг для обеспечения государственных (муниципальных) нужд на бесконкурсной основе; необоснованного завышения цен на приобретаемые товары (работы и услуги); оценки и сопоставления заявок на участие в конкурсе с применением критериев, не предусмотренных конкурсной документацией; участия в работе конкурсных, аукционных комиссий лиц, лично заинтересованных в результатах размещения заказа, либо лиц, на которых способны оказывать влияние участники размещения заказа.</text:p>
      <text:p text:style-name="Text_20_body">Существует нескольких основных способов злоупотреблений при заключении и исполнении государственных и муниципальных заказов.</text:p>
      <text:p text:style-name="Text_20_body">Первый способ – систематическое злоупотребление должностными полномочиями в целях создания благоприятных условий собственному бизнесу либо коммерческой деятельности третьих лиц, то есть аффилированность работников органов государственной власти и органов самоуправления с субъектами предпринимательской деятельности.</text:p>
      <text:p text:style-name="Text_20_body">Второй способ – ограничение конкуренции, воспрепятствование предпринимательской деятельности при организации и проведении конкурсных процедур, в том числе путем завышения стоимости работ и с использованием фирм-однодневок. К числу механизмов, используемых для завышения цены контракта на стадии, предшествующей выполнению работ, относятся завышение начальной цены контракта представителем заказчика при наличии сговора с предполагаемым победителем.</text:p>
      <text:p text:style-name="Text_20_body">Основными мошенническими механизмами при осуществлении государственного (муниципального) заказа, а также при реализации схем, направленных на ограничение (устранение) конкуренции в сфере государственных закупок, являются картельные сговоры на торгах, так называемое тендерное рейдерство, и иные нарушения антимонопольных требований в ходе организации торгов, а также предоставление фиктивного финансового обеспечения (банковских гарантий) в ходе конкурсных торгов.</text:p>
      <text:p text:style-name="Text_20_body">Уголовная ответственность за нарушения в сфере закупок предусмотрена статьями 200.4 (злоупотребление в сфере закупок товаров, работ, услуг для обеспечения государственных или муниципальных нужд), 205.5 (подкуп работника контрактной службы, лица, осуществляющего приемку поставленных товаров, выполненных работ или оказанных услуг), 304 (провокация взятки, коммерческого подкупа либо подкупа в сфере закупок товаров, работ, услуг для обеспечения государственных или муниципальных нужд) Уголовного кодекса Российской Федерации (далее – УК РФ).</text:p>
      <text:p text:style-name="Text_20_body">В отдельных случаях действия злоумышленников могут квалифицироваться по статье 159 УК РФ (мошенничество).</text:p>
      <text:p text:style-name="Text_20_body"><text:line-break/></text:p>
      <text:p text:style-name="Text_20_body">Адрес страницы: <text:a xlink:type="simple" xlink:href="http://bogorodskoe.mos.ru/security_and_law_and_order/detail/12728308.html" office:name=""><text:span text:style-name="Definition">http://bogorodskoe.mos.ru/security_and_law_and_order/detail/12728308.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14T13:01:32Z</meta:creation-date>
    <dc:date>2025-05-14T13:01:32Z</dc:date>
  </office:meta>
</office:document-meta>
</file>