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отрудники-госавтоинспекции-увд-по-вао-информируют-о-проведении-мероприятия-зимние-каникулы"/>Сотрудники Госавтоинспекции УВД по ВАО информируют о проведении мероприятия «Зимние каникулы»<text:bookmark-end text:name="сотрудники-госавтоинспекции-увд-по-вао-информируют-о-проведении-мероприятия-зимние-каникулы"/></text:h>
      <text:p text:style-name="First_20_paragraph">19.12.2024</text:p>
      <text:p text:style-name="Text_20_body"><text:span text:style-name="T1">В целях предупреждения дорожно-транспортного травматизма среди детей и подростков Отдел Госавтоинспекции УВД по ВАО ГУ МВД России по г. Москве в период с 23 по 27 декабря 2024 года проводит на территории обслуживания профилактическое мероприятие «Зимние каникулы».</text:span></text:p>
      <text:p text:style-name="Text_20_body">Уважаемые водители, соблюдайте скоростной режим. Будьте особенно внимательны в зоне действия знаков «Дети» и «Пешеходный переход». Снижайте скорость при появлении маленьких пешеходов вблизи проезжей части. Помните! - если в вашем автомобиле ребенок — вы ответственны за его жизнь и здоровье.</text:p>
      <text:p text:style-name="Text_20_body">Уважаемые пешеходы, переходите проезжую часть только по пешеходным переходам, при переходе дороги по регулируемому пешеходному переходу дожидайтесь включения разрешающего сигнала светофора, подавайте детям правильный пример поведения на дороге. В темное время суток пользуйтесь световозврашающими элементами.</text:p>
      <text:p text:style-name="Text_20_body"><text:a xlink:type="simple" xlink:href="/зимние%20каникулы%20(1)%20—%20копия.jpeg" office:name=""><text:span text:style-name="Definition">Фото 1</text:span></text:a> <text:a xlink:type="simple" xlink:href="/зимние%20каникулы%20(2)%20—%20копия.jpeg" office:name=""><text:span text:style-name="Definition">Фото 2</text:span></text:a></text:p>
      <text:p text:style-name="Text_20_body"><text:line-break/></text:p>
      <text:p text:style-name="Text_20_body">Адрес страницы: <text:a xlink:type="simple" xlink:href="http://bogorodskoe.mos.ru/security_and_law_and_order/detail/12729480.html" office:name=""><text:span text:style-name="Definition">http://bogorodskoe.mos.ru/security_and_law_and_order/detail/12729480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14T11:37:23Z</meta:creation-date>
    <dc:date>2025-05-14T11:37:23Z</dc:date>
  </office:meta>
</office:document-meta>
</file>