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я-востока-москвы-и-общественники-поздравили-участников-дорожного-движения-с-новым-годом"/>Госавтоинспекция востока Москвы и общественники поздравили участников дорожного движения с Новым годом<text:bookmark-end text:name="госавтоинспекция-востока-москвы-и-общественники-поздравили-участников-дорожного-движения-с-новым-годом"/></text:h>
      <text:p text:style-name="First_20_paragraph">04.01.2025</text:p>
      <text:p text:style-name="Text_20_body"><text:line-break/></text:p>
      <text:p text:style-name="Text_20_body">В рамках акции «Полицейский Дед Мороз» инспекторы группы по пропаганде отдела Госавтоинспекции УВД по ВАО ГУ МВД России по г. Москве Евгений Орлов и Александр Наумкин совместно с председателем Общественного совета Антоном Петровым выехали на улицы Восточного округа Москвы, чтобы поздравить маленьких участников дорожного движения и их родителей с праздником.</text:p>
      <text:p text:style-name="Text_20_body">Сотрудники полиции и общественники поздравили вручили подарки и напомнили об обязательном соблюдении правил дорожного движения, о том, что переходить дорогу нужно только по пешеходному переходу и на разрешающий сигнал светофора, а перевозить детей в автомобиле - только в специальном удерживающем устройстве. Взрослые и дети были приятно удивлены такой встрече.</text:p>
      <text:p text:style-name="Text_20_body">Полицейские вместе с Антоном Петровым пожелали ребятам и их родителям здоровья, отличного настроения и безопасного нового года.</text:p>
      <text:p text:style-name="Text_20_body">«Участие в таких добрых и полезных акциях помогает создать новогоднее настроение автомобилистам и пешеходам, а значит сделать дорожное движение безопасней!», - отметил в завершение мероприятия Антон Петров.</text:p>
      <text:p text:style-name="Text_20_body"><text:line-break/></text:p>
      <text:p text:style-name="Text_20_body">Адрес страницы: <text:a xlink:type="simple" xlink:href="http://bogorodskoe.mos.ru/security_and_law_and_order/detail/12749092.html" office:name=""><text:span text:style-name="Definition">http://bogorodskoe.mos.ru/security_and_law_and_order/detail/1274909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1T15:42:35Z</meta:creation-date>
    <dc:date>2025-02-11T15:42:35Z</dc:date>
  </office:meta>
</office:document-meta>
</file>