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трудники-полиции-востока-москвы-навестили-обучающихся-в-доме-творчества"/>Сотрудники полиции востока Москвы навестили обучающихся в Доме творчества<text:bookmark-end text:name="сотрудники-полиции-востока-москвы-навестили-обучающихся-в-доме-творчества"/></text:h>
      <text:p text:style-name="First_20_paragraph">04.01.2025</text:p>
      <text:p text:style-name="Text_20_body"><text:span text:style-name="T1">Инспекторы Госавтоинспекции УВД по ВАО ГУ МВД России по г. Москве продолжают участие во Всероссийской акции «Полицейский Дед Мороз».</text:span></text:p>
      <text:p text:style-name="Text_20_body">Полицейские провели занятия в доме творчества Преображенское в группе семейного клуба «Шаг на встречу». Они рассказали маленьким пешеходом, как важно правильно вести себя на дороге особенно в новогодние праздники, необходимо переходить проезжую часть только по пешеходным переходам, при переходе дороги по регулируемому пешеходному переходу дожидаться включения разрешающего сигнала светофора. В темное время суток нужно пользоваться светоотражающими элементами.</text:p>
      <text:p text:style-name="Text_20_body">Сотрудники полиции вручили подарки и поздравили ребятишек с наступившим Новым годом. Они пожелали побольше светлых моментов, искренних улыбок и великолепного настроения.</text:p>
      <text:p text:style-name="Text_20_body">В конце встречи руководитель центра поблагодарил сотрудников полиции за оказание помощи детям с особенностями развития, за вклад во всесторонне развитие и социализацию детей.</text:p>
      <text:p text:style-name="Text_20_body">«Мы с огромным удовольствием приезжаем к Вам в гости, нам важно разделить праздничное настроение с Вами», - отметил инспектор группы по пропаганде отдела Госавтоинспекции УВД по ВАО ГУ МВД России по г. Москве Александр Наумкин.</text:p>
      <text:p text:style-name="Text_20_body"><text:line-break/></text:p>
      <text:p text:style-name="Text_20_body">Адрес страницы: <text:a xlink:type="simple" xlink:href="http://bogorodskoe.mos.ru/security_and_law_and_order/detail/12750190.html" office:name=""><text:span text:style-name="Definition">http://bogorodskoe.mos.ru/security_and_law_and_order/detail/12750190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1-10T00:19:38Z</meta:creation-date>
    <dc:date>2025-01-10T00:19:38Z</dc:date>
  </office:meta>
</office:document-meta>
</file>