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госавтоинспекции-увд-по-вао-провели-экскурсию-для-студентов-колледжа"/>Сотрудники Госавтоинспекции УВД по ВАО провели экскурсию для студентов колледжа<text:bookmark-end text:name="сотрудники-госавтоинспекции-увд-по-вао-провели-экскурсию-для-студентов-колледжа"/></text:h>
      <text:p text:style-name="First_20_paragraph">23.01.2025</text:p>
      <text:p text:style-name="Text_20_body"><text:span text:style-name="T1">Обучающиеся колледжа Всероссийского государственного университета юстиции в рамках Всероссийской акции «Студенческий десант» посетили Отдел Госавтоинспекции УВД по ВАО ГУ МВД России по г. Москве.</text:span></text:p>
      <text:p text:style-name="Text_20_body">Инспекторы Отдела Госавтоинспекции УВД по ВАО ГУ МВД России по г. Москве рассказали студентам о своих основных обязанностях, включая контроль за соблюдением правил дорожного движения, профилактику ДТП и обеспечение безопасности на дорогах. Слушатели узнали о повседневной деятельности полицейских, их взаимодействии с гражданами и методах работы на дороге. Особое внимание было уделено процессу заполнения протоколов и постановлений об административных правонарушениях, как правильно оформляются документы в различных ситуациях. Участники экскурсии посетили различные подразделения отдела, где им показали, как организована работа.</text:p>
      <text:p text:style-name="Text_20_body">Студенты получили возможность примерить форменную одежду сотрудников ГАИ и ознакомиться с их снаряжением, что вызвало большой интерес и радость.</text:p>
      <text:p text:style-name="Text_20_body">В завершение экскурсии была предоставлена возможность осмотреть паркинг и машины сотрудников.</text:p>
      <text:p text:style-name="Text_20_body">Экскурсия произвела положительное впечатление на студентов. Полицейские проявили профессионализм и дружелюбие, что сделало мероприятие увлекательным и информативным. Все остались довольны полученными знаниями и опытом!</text:p>
      <text:p text:style-name="Text_20_body"><text:a xlink:type="simple" xlink:href="/гаи%20(5).jpg" office:name=""><text:span text:style-name="Definition">Фото 1</text:span></text:a> <text:a xlink:type="simple" xlink:href="/гаи%20(6).jpg" office:name=""><text:span text:style-name="Definition">Фото 2</text:span></text:a> <text:a xlink:type="simple" xlink:href="/гаи%20(7).jpg" office:name=""><text:span text:style-name="Definition">Фото 3</text:span></text:a></text:p>
      <text:p text:style-name="Text_20_body"><text:line-break/></text:p>
      <text:p text:style-name="Text_20_body">Адрес страницы: <text:a xlink:type="simple" xlink:href="http://bogorodskoe.mos.ru/security_and_law_and_order/bezopasnost/detail/12773497.html" office:name=""><text:span text:style-name="Definition">http://bogorodskoe.mos.ru/security_and_law_and_order/bezopasnost/detail/1277349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5T19:41:45Z</meta:creation-date>
    <dc:date>2025-01-25T19:41:45Z</dc:date>
  </office:meta>
</office:document-meta>
</file>