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остоке-москвы-сотрудниками-госавтоинспекции-задержан-водитель-такси-с-признаками-опьянения-оставивший-место-дтп"/>На востоке Москвы сотрудниками Госавтоинспекции задержан водитель такси с признаками опьянения, оставивший место ДТП<text:bookmark-end text:name="на-востоке-москвы-сотрудниками-госавтоинспекции-задержан-водитель-такси-с-признаками-опьянения-оставивший-место-дтп"/></text:h>
      <text:p text:style-name="First_20_paragraph">23.01.2025</text:p>
      <text:p text:style-name="Text_20_body">В дежурную часть Госавтоинспекции Восточного округа столицы поступило сообщение о повреждении нескольких транспортных средств на Никитинской улице в районе дома 31.</text:p>
      <text:p text:style-name="Text_20_body">По предварительной информации, водитель автомобиля такси повредил две припаркованных машины, а также совершил множественные наезды на деревья.</text:p>
      <text:p text:style-name="Text_20_body">Оперативно прибывшие на место происшествия сотрудники ДПС задержали правонарушителя на месте происшествия. Им оказался 34-летний житель города Москвы, имевший признаки опьянения. От прохождения медицинского освидетельствования на состояние опьянения мужчина отказался. В отношении него полицейскими составлен административный материал по части 1 статьи 12.26 Кодекса об административных правонарушениях Российской Федерации (отказ от прохождения медицинского освидетельствования на состояние опьянения), а также возбуждено дело об административном правонарушении по части 2 статьи 12.27 КоАП РФ (оставление водителем места ДТП). Автомобиль перемещен на специализированно стоянку.</text:p>
      <text:p text:style-name="Text_20_body"><text:a xlink:type="simple" xlink:href="/пьяный.mp4" office:name=""><text:span text:style-name="Definition">Ссылка на видеоматериал</text:span></text:a></text:p>
      <text:p text:style-name="Text_20_body"><text:line-break/></text:p>
      <text:p text:style-name="Text_20_body">Адрес страницы: <text:a xlink:type="simple" xlink:href="http://bogorodskoe.mos.ru/security_and_law_and_order/bezopasnost/detail/12773514.html" office:name=""><text:span text:style-name="Definition">http://bogorodskoe.mos.ru/security_and_law_and_order/bezopasnost/detail/1277351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19:41:34Z</meta:creation-date>
    <dc:date>2025-01-25T19:41:34Z</dc:date>
  </office:meta>
</office:document-meta>
</file>