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по-мнению-конституционного-суд-рф-лица-вовлекаемые-в-процесс-дачи-взятки-могут-считаться-потерпевшими"/>Прокурор Восточного административного округа города Москвы разъясняет, по мнению Конституционного суд РФ лица, вовлекаемые в процесс дачи взятки, могут считаться потерпевшими<text:bookmark-end text:name="прокурор-восточного-административного-округа-города-москвы-разъясняет-по-мнению-конституционного-суд-рф-лица-вовлекаемые-в-процесс-дачи-взятки-могут-считаться-потерпевшими"/></text:h>
      <text:p text:style-name="First_20_paragraph">10.02.2025</text:p>
      <text:p text:style-name="Text_20_body">Судом закреплено, что лица, вовлекаемые в процесс дачи взятки, выступают в качестве субъекта незаконного воздействия, а потому могут считаться потерпевшими, при условии, что <text:span text:style-name="T1">их действие не образует состава коррупционного преступления.</text:span></text:p>
      <text:p text:style-name="Text_20_body">Часть первая статьи 42 УПК РФ признана не противоречащей Конституции РФ, поскольку по своему конституционно-правовому смыслу во взаимосвязи с положениями статьи 290 УК РФ она предполагает признание лица, которое отказалось от предложения о даче взятки, сообщило о данном предложении в правоохранительные органы и содействовало изобличению виновных, потерпевшим по уголовному делу о получении взятки (постановление Конституционного Суда РФ от 01.10.2024 № 42-П)</text:p>
      <text:p text:style-name="Text_20_body"><text:line-break/></text:p>
      <text:p text:style-name="Text_20_body">Адрес страницы: <text:a xlink:type="simple" xlink:href="http://bogorodskoe.mos.ru/security_and_law_and_order/detail/12798726.html" office:name=""><text:span text:style-name="Definition">http://bogorodskoe.mos.ru/security_and_law_and_order/detail/1279872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6:38:37Z</meta:creation-date>
    <dc:date>2025-02-10T06:38:37Z</dc:date>
  </office:meta>
</office:document-meta>
</file>