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ор-восточного-административного-округа-города-москвы-разъясняет-минтруд-россии-проинформировал-о-защите-лиц-сообщивших-о-ставших-им-известными-фактах-коррупции"/>Прокурор Восточного административного округа города Москвы разъясняет, Минтруд России проинформировал о защите лиц, сообщивших о ставших им известными фактах коррупции<text:bookmark-end text:name="прокурор-восточного-административного-округа-города-москвы-разъясняет-минтруд-россии-проинформировал-о-защите-лиц-сообщивших-о-ставших-им-известными-фактах-коррупции"/></text:h>
      <text:p text:style-name="First_20_paragraph">10.02.2025</text:p>
      <text:p text:style-name="Text_20_body">Сообщается, что к лицу, замещающему должность в госоргане, Банке России, государственном внебюджетном фонде, госкорпорации (компании), иной организации, созданной на основании федерального закона, публично-правовой компании, организации, создаваемой для выполнения задач, поставленных перед федеральным государственным органом, сообщившему в правоохранительные или иные госорганы или СМИ о ставших ему известными фактах коррупции, меры дисциплинарной ответственности применяются (в случае совершения этим лицом в течение года после указанного сообщения дисциплинарного проступка) <text:span text:style-name="T1">только по итогам рассмотрения соответствующего вопроса на заседании комиссии по соблюдению требований к служебному поведению и урегулированию конфликта интересов</text:span>. (письмо Минтруда России от 20.09.2024 № 28-6/10/В-15619).</text:p>
      <text:p text:style-name="Text_20_body"><text:line-break/></text:p>
      <text:p text:style-name="Text_20_body">Адрес страницы: <text:a xlink:type="simple" xlink:href="http://bogorodskoe.mos.ru/security_and_law_and_order/bezopasnost/detail/12798727.html" office:name=""><text:span text:style-name="Definition">http://bogorodskoe.mos.ru/security_and_law_and_order/bezopasnost/detail/12798727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0T06:38:22Z</meta:creation-date>
    <dc:date>2025-02-10T06:38:22Z</dc:date>
  </office:meta>
</office:document-meta>
</file>